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andvoort, ingekomen aanvraag, Raadhuisplein, Boulevard, Zandvoort strand, Tijn Akersloot, Parkeergarage De Zuid, Brederodestraat, Ingenieur Friedhoffplein Zandvoort, 0473-2026-0001361, het evenement 11 Strandentocht, op 31-10-2026 10:00 t/m 20:00, ontvangen op 31-07-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7255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5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5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Zandvoort</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0473-2026-0001361</meta:user-defined>
    <meta:user-defined meta:name="DCTERMS.abstract">het evenement 11 Strandentocht</meta:user-defined>
    <dc:language>nl</dc:language>
    <meta:user-defined meta:name="OVERHEIDop.locatietype/OVERHEIDop.gebiedsmarkering">Punt</meta:user-defined>
    <meta:user-defined meta:name="DC.title">Gemeente Zandvoort, ingekomen aanvraag, Raadhuisplein, Boulevard, Zandvoort strand, Tijn Akersloot, Parkeergarage De Zuid, Brederodestraat, Ingenieur Friedhoffplein Zandvoort, 0473-2026-0001361, het evenement 11 Strandentocht, op 31-10-2026 10:00 t/m 20:00, ontvangen op 31-07-2026</meta:user-defined>
    <meta:user-defined meta:name="DCTERMS.W3CDTF/DCTERMS.available">2026-08-04</meta:user-defined>
    <meta:user-defined meta:name="DCTERMS.W3CDTF/OVERHEIDop.jaargang">2026</meta:user-defined>
    <meta:user-defined meta:name="OVERHEIDop.publicationIssue">372550</meta:user-defined>
    <meta:user-defined meta:name="OVERHEIDop.GmbID/DC.identifier">gmb-2026-372550</meta:user-defined>
    <meta:user-defined meta:name="OVERHEIDop.versieInformatie"/>
  </office:meta>
</office:document-meta>
</file>