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plaatsen van een logo , Boulevard 1945 326, 7511 AJ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
            
          </text:p>
            <text:p text:style-name="common-al">Op 29 juli 2026 hebben wij een aanvraag ontvangen voor het plaatsen van een logo op de locatie Boulevard 1945 326, 7511 AJ Enschede. De aanvraag is geregistreerd onder zaaknummer 0153Z2607-0778.</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25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778</meta:user-defined>
    <dc:language>nl</dc:language>
    <meta:user-defined meta:name="OVERHEIDop.locatietype/OVERHEIDop.gebiedsmarkering">Punt</meta:user-defined>
    <meta:user-defined meta:name="DC.title">Kennisgeving ontvangst aanvraag het plaatsen van een logo , Boulevard 1945 326, 7511 AJ Enschede</meta:user-defined>
    <meta:user-defined meta:name="DCTERMS.W3CDTF/DCTERMS.available">2026-08-12</meta:user-defined>
    <meta:user-defined meta:name="DCTERMS.W3CDTF/OVERHEIDop.jaargang">2026</meta:user-defined>
    <meta:user-defined meta:name="OVERHEIDop.publicationIssue">372543</meta:user-defined>
    <meta:user-defined meta:name="OVERHEIDop.GmbID/DC.identifier">gmb-2026-372543</meta:user-defined>
    <meta:user-defined meta:name="OVERHEIDop.versieInformatie"/>
  </office:meta>
</office:document-meta>
</file>