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Alkemadelaan ongenummerd, tegenover de huisnummers 86 tot en met 1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7 hemelbomen (stamomtrekken 30-110 cm), staande aan de Van Alkemadelaan ongenummerd, tegenover de huisnummers 86 tot en met 102</text:p>
            <text:p text:style-name="common-al"/>
            <text:p text:style-name="common-al">Ons kenmerk: VTH2026-6551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Alkemadelaan ongenummerd, tegenover de huisnummers 86 tot en met 102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53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3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3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511</meta:user-defined>
    <meta:user-defined meta:name="DCTERMS.abstract">het kappen van 17 hemelbomen (stamomtrekken 30-110 cm), staande aan de Van Alkemadelaan ongenummerd, tegenover de huisnummers 86 tot en met 102</meta:user-defined>
    <dc:language>nl</dc:language>
    <meta:user-defined meta:name="OVERHEIDop.locatietype/OVERHEIDop.gebiedsmarkering">Vlak</meta:user-defined>
    <meta:user-defined meta:name="DC.title">Omgevingsvergunning - Aangevraagd, Van Alkemadelaan ongenummerd, tegenover de huisnummers 86 tot en met 102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31</meta:user-defined>
    <meta:user-defined meta:name="OVERHEIDop.GmbID/DC.identifier">gmb-2026-372531</meta:user-defined>
    <meta:user-defined meta:name="OVERHEIDop.versieInformatie"/>
  </office:meta>
</office:document-meta>
</file>