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De Kwekerij 3, 1921XZ Akersloot, Het verbouwen van een kantoorpand naar drie woningen, datum ontvangst 23 juli 2026 (Z2026-000065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7252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2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6592</meta:user-defined>
    <meta:user-defined meta:name="DCTERMS.abstract">De Kwekerij 3, 1921XZ Akersloot, Het verbouwen van een kantoorpand naar drie woningen, datum ontvangst 23 juli 2026 (Z2026-00006592)</meta:user-defined>
    <dc:language>nl</dc:language>
    <meta:user-defined meta:name="OVERHEIDop.locatietype/OVERHEIDop.gebiedsmarkering">Vlak</meta:user-defined>
    <meta:user-defined meta:name="DC.title">Gemeente Castricum, ontvangen aanvraag omgevingsvergunning, De Kwekerij 3, 1921XZ Akersloot, Het verbouwen van een kantoorpand naar drie woningen, datum ontvangst 23 juli 2026 (Z2026-00006592)</meta:user-defined>
    <meta:user-defined meta:name="DCTERMS.W3CDTF/DCTERMS.available">2026-08-04</meta:user-defined>
    <meta:user-defined meta:name="DCTERMS.W3CDTF/OVERHEIDop.jaargang">2026</meta:user-defined>
    <meta:user-defined meta:name="OVERHEIDop.publicationIssue">372524</meta:user-defined>
    <meta:user-defined meta:name="OVERHEIDop.GmbID/DC.identifier">gmb-2026-372524</meta:user-defined>
    <meta:user-defined meta:name="OVERHEIDop.versieInformatie"/>
  </office:meta>
</office:document-meta>
</file>