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 Griezeltocht Tuindorp 't Lansink - rondom wijkcentrum/speeltuin 't Lansink in Hengelo.</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het houden van een evenement genaamd: Griezeltocht Tuindorp 't Lansink. Het evenement is gepland op <text:span text:style-name="nadrukvet">24 oktober 2026 </text:span>rondom wijkcentrum/speeltuin 't Lansink in Hengelo. De aanvraag is geregistreerd onder zaaknummer Z2026-00002971.</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251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2971</meta:user-defined>
    <dc:language>nl</dc:language>
    <meta:user-defined meta:name="OVERHEIDop.locatietype/OVERHEIDop.gebiedsmarkering">Punt</meta:user-defined>
    <meta:user-defined meta:name="DC.title">Kennisgeving ontvangst aanvraag evenement - Griezeltocht Tuindorp 't Lansink - rondom wijkcentrum/speeltuin 't Lansink in Hengelo.</meta:user-defined>
    <meta:user-defined meta:name="DCTERMS.W3CDTF/DCTERMS.available">2026-08-04</meta:user-defined>
    <meta:user-defined meta:name="DCTERMS.W3CDTF/OVERHEIDop.jaargang">2026</meta:user-defined>
    <meta:user-defined meta:name="OVERHEIDop.publicationIssue">372513</meta:user-defined>
    <meta:user-defined meta:name="OVERHEIDop.GmbID/DC.identifier">gmb-2026-372513</meta:user-defined>
    <meta:user-defined meta:name="OVERHEIDop.versieInformatie"/>
  </office:meta>
</office:document-meta>
</file>