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Keizerstraat 331, 2584 B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gewijzigd uitvoeren van vergunning 200600734/8 d.d. 27 maart 2006 voor het veranderen van de voorgevel en het vervangen van de reclame-uiting van de winkel Keizerstraat 331 welke wijziging bestaat het wijzigen van de reclame-uiting in de openbare ruimte (legalisatie)</text:p>
            <text:p text:style-name="common-al"/>
            <text:p text:style-name="common-al">Ons kenmerk: VTH2026-4835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Keizerstraat 331, 2584 BG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51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51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48357</meta:user-defined>
    <meta:user-defined meta:name="DCTERMS.abstract">het gewijzigd uitvoeren van vergunning 200600734/8 d.d. 27 maart 2006 voor het veranderen van de voorgevel en het vervangen van de reclame-uiting van de winkel Keizerstraat 331 welke wijziging bestaat het wijzigen van de reclame-uiting in de openbare ruimte (legalisatie)</meta:user-defined>
    <dc:language>nl</dc:language>
    <meta:user-defined meta:name="OVERHEIDop.locatietype/OVERHEIDop.gebiedsmarkering">Punt</meta:user-defined>
    <meta:user-defined meta:name="DC.title">Omgevingsvergunning - Beschikking geweigerd, Keizerstraat 331, 2584 BG 's-Gravenhage</meta:user-defined>
    <meta:user-defined meta:name="OVERHEIDop.datumEindeReactietermijn">2026-09-11</meta:user-defined>
    <meta:user-defined meta:name="OVERHEIDop.terinzageleggingBG">https://www.digitale-inzage.nl/Den%20Haag/dossier/Ad_PqK4zGUSg7LE4GP9N-g</meta:user-defined>
    <meta:user-defined meta:name="DCTERMS.W3CDTF/DCTERMS.available">2026-08-04</meta:user-defined>
    <meta:user-defined meta:name="DCTERMS.W3CDTF/OVERHEIDop.jaargang">2026</meta:user-defined>
    <meta:user-defined meta:name="OVERHEIDop.publicationIssue">372510</meta:user-defined>
    <meta:user-defined meta:name="OVERHEIDop.GmbID/DC.identifier">gmb-2026-372510</meta:user-defined>
    <meta:user-defined meta:name="OVERHEIDop.versieInformatie"/>
  </office:meta>
</office:document-meta>
</file>