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estlandgracht 71-2 1058T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warmtepomp op het hoofddak met behoud van bestemming daarvan tot een woning</text:p>
            <text:p text:style-name="common-al">Besluit: verleend</text:p>
            <text:p text:style-name="common-al">Besluit verzonden op: 31-07-2026</text:p>
            <text:p text:style-name="common-al">Zaakadres: Westlandgracht 71-2 1058TN Amsterdam</text:p>
            <text:p text:style-name="common-al">Zaaknummer: Z2026-016116</text:p>
            <text:p text:style-name="common-al">DSO-nummer: 20260413008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11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50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0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0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116</meta:user-defined>
    <meta:user-defined meta:name="DCTERMS.abstract">plaatsen van een warmtepomp op het hoofddak met behoud van bestemming daarvan tot ee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estlandgracht 71-2 1058T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08</meta:user-defined>
    <meta:user-defined meta:name="OVERHEIDop.GmbID/DC.identifier">gmb-2026-372508</meta:user-defined>
    <meta:user-defined meta:name="OVERHEIDop.versieInformatie"/>
  </office:meta>
</office:document-meta>
</file>