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moderniseren woonhuis Vijverlaan 8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moderniseren woonhuis Vijverlaan 8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30-7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4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7250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5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moderniseren woonhuis Vijverlaan 8 Tiel ontvangstdatum 30-7-2026.</meta:user-defined>
    <dc:language>nl</dc:language>
    <meta:user-defined meta:name="OVERHEIDop.locatietype/OVERHEIDop.gebiedsmarkering">Adres</meta:user-defined>
    <meta:user-defined meta:name="DC.title">Aanvraag vergunning voor moderniseren woonhuis Vijverlaan 8 Ti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505</meta:user-defined>
    <meta:user-defined meta:name="OVERHEIDop.GmbID/DC.identifier">gmb-2026-372505</meta:user-defined>
    <meta:user-defined meta:name="OVERHEIDop.versieInformatie"/>
  </office:meta>
</office:document-meta>
</file>