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Gentsestraat 26 1, 2587 HT 's-Gravenhage, Gentsestraat 26, 2587 HT 's-Gravenhage, Gentsestraat 26 A, 2587 H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kantoorruimte Gentsestraat 26A door het vervangen van de bestaande aanbouw, het vergroten van de woning Gentsestraat 26-1 door het maken van een uitbouw en een dakterras, het vergroten van de woning Gentsestraat 26 door het maken van een dakopbouw met dakterras, een balkon en het rechttrekken van de voorgevel</text:p>
            <text:p text:style-name="common-al"/>
            <text:p text:style-name="common-al">Ons kenmerk: VTH2025-43477</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Gentsestraat 26 1, 2587 HT 's-Gravenhage, Gentsestraat 26, 2587 HT 's-Gravenhage, Gentsestraat 26 A, 2587 HT 's-Gravenhage</text:p>
            <text:p text:style-name="common-al">
            
          </text:p>
            <text:p text:style-name="common-al">
            <text:span text:style-name="nadrukvet">
              <text:span text:style-name="nadrukcur">Datum bekendmaking besluit:</text:span>
            </text:span>
          </text:p>
            <text:p text:style-name="common-al">31-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249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9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49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43477</meta:user-defined>
    <meta:user-defined meta:name="DCTERMS.abstract">het vergroten van de kantoorruimte Gentsestraat 26A door het vervangen van de bestaande aanbouw, het vergroten van de woning Gentsestraat 26-1 door het maken van een uitbouw en een dakterras, het vergroten van de woning Gentsestraat 26 door het maken van een dakopbouw met dakterras, een balkon en he</meta:user-defined>
    <dc:language>nl</dc:language>
    <meta:user-defined meta:name="DC.title">Omgevingsvergunning - Beschikking Verleend, Gentsestraat 26 1, 2587 HT 's-Gravenhage, Gentsestraat 26, 2587 HT 's-Gravenhage, Gentsestraat 26 A, 2587 HT 's-Gravenhage</meta:user-defined>
    <meta:user-defined meta:name="OVERHEIDop.datumEindeReactietermijn">2026-09-11</meta:user-defined>
    <meta:user-defined meta:name="OVERHEIDop.terinzageleggingBG">https://www.digitale-inzage.nl/Den%20Haag/dossier/fBH50qm0K0ykoLT264zFCw</meta:user-defined>
    <meta:user-defined meta:name="OVERHEIDop.locatietype/OVERHEIDop.gebiedsmarkering">GeometrieRef</meta:user-defined>
    <meta:user-defined meta:name="DCTERMS.W3CDTF/DCTERMS.available">2026-08-04</meta:user-defined>
    <meta:user-defined meta:name="DCTERMS.W3CDTF/OVERHEIDop.jaargang">2026</meta:user-defined>
    <meta:user-defined meta:name="OVERHEIDop.externeBijlage">afwijkvergunning|exb-2026-27805</meta:user-defined>
    <meta:user-defined meta:name="OVERHEIDop.publicationIssue">372494</meta:user-defined>
    <meta:user-defined meta:name="OVERHEIDop.GmbID/DC.identifier">gmb-2026-372494</meta:user-defined>
    <meta:user-defined meta:name="OVERHEIDop.versieInformatie"/>
  </office:meta>
</office:document-meta>
</file>