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 Street sampling  blikjes Dr Pepper op 5 augustus 2026,  In het winkelgebied in het stadshart van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31 juli 2026 een besluit genomen op de aanvraag. De vergunning is aangevraagd voor  Street sampling  blikjes Dr Pepper op 5 augustus 2026 op locatie  In het winkelgebied in het stadshart van Amstelveen. Het betreft de volgende activiteit(en):</text:p>
            <text:list text:style-name="id1-3-2-1-1-2">
              <text:list-item text:style-override="id1-3-2-1-1-2-1">
                <text:number>•</text:number>
                <text:p text:style-name="al">innemen van een standplaats</text:p>
              </text:list-item>
            </text:list>
            <text:p text:style-name="common-al">De aanvraag is geregistreerd onder zaaknummer Z2026-00007392. De standplaats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11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73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248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8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8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392</meta:user-defined>
    <meta:user-defined meta:name="DCTERMS.abstract">Betreft:  besluit op locatie  In het winkelgebied in het stadshart van Amstelveen</meta:user-defined>
    <dc:language>nl</dc:language>
    <meta:user-defined meta:name="OVERHEIDop.locatietype/OVERHEIDop.gebiedsmarkering">Punt</meta:user-defined>
    <meta:user-defined meta:name="DC.title">Aanvraag vergunning toegekend voor  Street sampling  blikjes Dr Pepper op 5 augustus 2026,  In het winkelgebied in het stadshart van Amstel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88</meta:user-defined>
    <meta:user-defined meta:name="OVERHEIDop.GmbID/DC.identifier">gmb-2026-372488</meta:user-defined>
    <meta:user-defined meta:name="OVERHEIDop.versieInformatie"/>
  </office:meta>
</office:document-meta>
</file>