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de intocht Sinterklaas Biddinghuizen 2026 aan de Havenkant en door het centrum van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066. De aanvraag is ingediend voor de intocht Sinterklaas Biddinghuizen 2026 op 14 november 2026 aan de Havenkant en door het centrum van Biddinghuiz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31 juli 2026. De gemeente neemt daarover waarschijnlijk uiterlijk 20 nov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24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066</meta:user-defined>
    <dc:language>nl</dc:language>
    <meta:user-defined meta:name="OVERHEIDop.locatietype/OVERHEIDop.gebiedsmarkering">Vlak</meta:user-defined>
    <meta:user-defined meta:name="DC.title">Aanvraag evenementenvergunning voor de intocht Sinterklaas Biddinghuizen 2026 aan de Havenkant en door het centrum van Biddinghuizen</meta:user-defined>
    <meta:user-defined meta:name="DCTERMS.W3CDTF/DCTERMS.available">2026-08-04</meta:user-defined>
    <meta:user-defined meta:name="DCTERMS.W3CDTF/OVERHEIDop.jaargang">2026</meta:user-defined>
    <meta:user-defined meta:name="OVERHEIDop.publicationIssue">372482</meta:user-defined>
    <meta:user-defined meta:name="OVERHEIDop.GmbID/DC.identifier">gmb-2026-372482</meta:user-defined>
    <meta:user-defined meta:name="OVERHEIDop.versieInformatie"/>
  </office:meta>
</office:document-meta>
</file>