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stigen webshop St. Walburgbuitensingel 37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vestigen webshop St. Walburgbuitensingel 37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24-7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4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7247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DCTERMS.abstract">Aanvraag vergunning voor vestigen webshop St. Walburgbuitensingel 37 Tiel ontvangstdatum 24-7-2026.</meta:user-defined>
    <dc:language>nl</dc:language>
    <meta:user-defined meta:name="OVERHEIDop.locatietype/OVERHEIDop.gebiedsmarkering">Adres</meta:user-defined>
    <meta:user-defined meta:name="DC.title">Aanvraag vergunning voor vestigen webshop St. Walburgbuitensingel 37 Ti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79</meta:user-defined>
    <meta:user-defined meta:name="OVERHEIDop.GmbID/DC.identifier">gmb-2026-372479</meta:user-defined>
    <meta:user-defined meta:name="OVERHEIDop.versieInformatie"/>
  </office:meta>
</office:document-meta>
</file>