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Antilopespoor 123, 3605CH Maarssen - het plaatsen van een container tbv een badkamerrenovati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20 juli 2026</text:p>
            <text:p text:style-name="common-al">Zaaknummer: Z2026-00001776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plaatsen van een container tbv een badkamerrenovatie", Antilopespoor 123, 3605CH Maarssen en zaaknummer Z2026-00001776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7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246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76</meta:user-defined>
    <meta:user-defined meta:name="DCTERMS.abstract">Betreft: Verzoek ingetrokken op locatie Antilopespoor 123, 3605CH Maarssen</meta:user-defined>
    <dc:language>nl</dc:language>
    <meta:user-defined meta:name="OVERHEIDop.locatietype/OVERHEIDop.gebiedsmarkering">Vlak</meta:user-defined>
    <meta:user-defined meta:name="DC.title">Gemeente Stichtse Vecht - Aanvraag omgevingsvergunning ingetrokken Antilopespoor 123, 3605CH Maarssen - het plaatsen van een container tbv een badkamerrenovati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62</meta:user-defined>
    <meta:user-defined meta:name="OVERHEIDop.GmbID/DC.identifier">gmb-2026-372462</meta:user-defined>
    <meta:user-defined meta:name="OVERHEIDop.versieInformatie"/>
  </office:meta>
</office:document-meta>
</file>