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en vergroten van bedrijfsruimte naar kantoor en 2 woningen, Grevelingenstraat 2 in Utrecht, GU-Z2026-00631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156</text:p>
            <text:p text:style-name="common-al">Toelichting: het verbouwen en vergroten van bedrijfsruimte naar kantoor en 2 woningen</text:p>
            <text:p text:style-name="common-al">Datum ontvangst aanvraag: 30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245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156</meta:user-defined>
    <meta:user-defined meta:name="DCTERMS.abstract">Toelichting: het verbouwen en vergroten van bedrijfsruimte naar kantoor en 2 woningen</meta:user-defined>
    <dc:language>nl</dc:language>
    <meta:user-defined meta:name="OVERHEIDop.locatietype/OVERHEIDop.gebiedsmarkering">Vlak</meta:user-defined>
    <meta:user-defined meta:name="DC.title">Aanvraag omgevingsvergunning, het verbouwen en vergroten van bedrijfsruimte naar kantoor en 2 woningen, Grevelingenstraat 2 in Utrecht, GU-Z2026-0063156</meta:user-defined>
    <meta:user-defined meta:name="OVERHEIDop.datumEindeReactietermijn">2026-09-24</meta:user-defined>
    <meta:user-defined meta:name="OVERHEIDop.terinzageleggingBG">https://jeleefomgeving.nl/inzien/002220647/1ea4c067-e47b-48e2-ab0d-303a411bc91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59</meta:user-defined>
    <meta:user-defined meta:name="OVERHEIDop.GmbID/DC.identifier">gmb-2026-372459</meta:user-defined>
    <meta:user-defined meta:name="OVERHEIDop.versieInformatie"/>
  </office:meta>
</office:document-meta>
</file>