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Haag 19 te Mers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aag 19 te Merselo - </text:span>het wijzigen van de gevels van een woning  - zaaknummer Z2026-00007721 - ontvangstdatum 30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24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4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721</meta:user-defined>
    <meta:user-defined meta:name="DCTERMS.abstract">Betreft: Aanvraag Omgevingsvergunning - Haag 19 te Mers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- aanvraag - regulier - Haag 19 te Merselo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2454</meta:user-defined>
    <meta:user-defined meta:name="OVERHEIDop.GmbID/DC.identifier">gmb-2026-372454</meta:user-defined>
    <meta:user-defined meta:name="OVERHEIDop.versieInformatie"/>
  </office:meta>
</office:document-meta>
</file>