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Charley Tooropplein 10 2012DW Haarlem, 0392-2026-0116677, het kappen van een boom in de tuin i.v.m. ingerotte snoeiwond en schade aan de schuur, ontvangen op 14-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244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16677</meta:user-defined>
    <meta:user-defined meta:name="DCTERMS.abstract">het kappen van een boom in de tuin i.v.m. ingerotte snoeiwond en schade aan de schuu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Charley Tooropplein 10 2012DW Haarlem, 0392-2026-0116677, het kappen van een boom in de tuin i.v.m. ingerotte snoeiwond en schade aan de schuur, ontvangen op 14-07-2026</meta:user-defined>
    <meta:user-defined meta:name="DCTERMS.W3CDTF/DCTERMS.available">2026-08-04</meta:user-defined>
    <meta:user-defined meta:name="DCTERMS.W3CDTF/OVERHEIDop.jaargang">2026</meta:user-defined>
    <meta:user-defined meta:name="OVERHEIDop.publicationIssue">372447</meta:user-defined>
    <meta:user-defined meta:name="OVERHEIDop.GmbID/DC.identifier">gmb-2026-372447</meta:user-defined>
    <meta:user-defined meta:name="OVERHEIDop.versieInformatie"/>
  </office:meta>
</office:document-meta>
</file>