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Muiderslotweg 166-RD 2026AV Haarlem, 0392-2026-0121947, het kappen van vier bomen in de tuin i.v.m. schade aan dakbedekking, ontvangen op 23-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244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947</meta:user-defined>
    <meta:user-defined meta:name="DCTERMS.abstract">het kappen van vier bomen in de tuin i.v.m. schade aan dakbedekk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Muiderslotweg 166-RD 2026AV Haarlem, 0392-2026-0121947, het kappen van vier bomen in de tuin i.v.m. schade aan dakbedekking, ontvangen op 23-07-2026</meta:user-defined>
    <meta:user-defined meta:name="DCTERMS.W3CDTF/DCTERMS.available">2026-08-04</meta:user-defined>
    <meta:user-defined meta:name="DCTERMS.W3CDTF/OVERHEIDop.jaargang">2026</meta:user-defined>
    <meta:user-defined meta:name="OVERHEIDop.publicationIssue">372441</meta:user-defined>
    <meta:user-defined meta:name="OVERHEIDop.GmbID/DC.identifier">gmb-2026-372441</meta:user-defined>
    <meta:user-defined meta:name="OVERHEIDop.versieInformatie"/>
  </office:meta>
</office:document-meta>
</file>