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 Keizersgracht 568L 1018V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woonboot</text:p>
            <text:p text:style-name="common-al">Besluit: verleend</text:p>
            <text:p text:style-name="common-al">Besluit verzonden op: 13-07-2026</text:p>
            <text:p text:style-name="common-al">Zaakadres: Nieuwe Keizersgracht 568L 1018VG Amsterdam</text:p>
            <text:p text:style-name="common-al">Zaaknummer: Z2026-008830</text:p>
            <text:p text:style-name="common-al">DSO-nummer: 20260225017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883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43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30</meta:user-defined>
    <meta:user-defined meta:name="DCTERMS.abstract">veranderen van de woonboot</meta:user-defined>
    <dc:language>nl</dc:language>
    <meta:user-defined meta:name="OVERHEIDop.locatietype/OVERHEIDop.gebiedsmarkering">Vlak</meta:user-defined>
    <meta:user-defined meta:name="DC.title">Besluit omgevingsvergunning reguliere procedure verleend Nieuwe Keizersgracht 568L 1018VG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31</meta:user-defined>
    <meta:user-defined meta:name="OVERHEIDop.GmbID/DC.identifier">gmb-2026-372431</meta:user-defined>
    <meta:user-defined meta:name="OVERHEIDop.versieInformatie"/>
  </office:meta>
</office:document-meta>
</file>