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verbouwen van de 2e en 3e verdieping en splitsen van een woning, van de Wateringelaan 284, 2274 CP Voorburg - kenmerk 23879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verbouwen van de 2e en 3e verdieping en splitsen van een woning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  <text:list-item text:style-override="id1-3-2-1-1-5-2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31 jul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242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87992</meta:user-defined>
    <dc:language>nl</dc:language>
    <meta:user-defined meta:name="OVERHEIDop.locatietype/OVERHEIDop.gebiedsmarkering">Punt</meta:user-defined>
    <meta:user-defined meta:name="DC.title">Omgevingsvergunning verleend voor het verbouwen van de 2e en 3e verdieping en splitsen van een woning, van de Wateringelaan 284, 2274 CP Voorburg - kenmerk 238799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26</meta:user-defined>
    <meta:user-defined meta:name="OVERHEIDop.GmbID/DC.identifier">gmb-2026-372426</meta:user-defined>
    <meta:user-defined meta:name="OVERHEIDop.versieInformatie"/>
  </office:meta>
</office:document-meta>
</file>