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esdoorn, Tsjaikovskilaan 6, 7522 JW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Noord</text:p>
            <text:p text:style-name="common-al">Wij hebben op 31 juli 2026 een besluit genomen op de aanvraag met zaaknummer 0153Z2606-0897 voor het kappen van 1 esdoorn weigering op de locatie Tsjaikovskilaan 6, 7522 JW Enschede. De vergunning is geweiger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4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897</meta:user-defined>
    <dc:language>nl</dc:language>
    <meta:user-defined meta:name="OVERHEIDop.locatietype/OVERHEIDop.gebiedsmarkering">Punt</meta:user-defined>
    <meta:user-defined meta:name="DC.title">Kennisgeving besluit op aanvraag het kappen van 1 esdoorn, Tsjaikovskilaan 6, 7522 JW Enschede</meta:user-defined>
    <meta:user-defined meta:name="DCTERMS.W3CDTF/DCTERMS.available">2026-08-12</meta:user-defined>
    <meta:user-defined meta:name="DCTERMS.W3CDTF/OVERHEIDop.jaargang">2026</meta:user-defined>
    <meta:user-defined meta:name="OVERHEIDop.publicationIssue">372423</meta:user-defined>
    <meta:user-defined meta:name="OVERHEIDop.GmbID/DC.identifier">gmb-2026-372423</meta:user-defined>
    <meta:user-defined meta:name="OVERHEIDop.versieInformatie"/>
  </office:meta>
</office:document-meta>
</file>