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lierboomstraat 437, 2564 J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ophangen van feestverlichting ter hoogte van de Vlierboomstraat 437 in Den H, 25 september 2026 tot en met 1 februari 2027. op de locatie Vlierboomstraat 437, 2564 JD 's-Gravenhage </text:p>
            <text:p text:style-name="common-al">
            
          </text:p>
            <text:p text:style-name="common-al">Ons kenmerk: VTH2026-58870</text:p>
            <text:p text:style-name="common-al">
            
          </text:p>
            <text:p text:style-name="common-al">Categorie: Grondgebruik: Overig (op/in straat)</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text:p>
            <text:p text:style-name="common-al">Vlierboomstraat 437, 2564 JD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Geachte [geanonimiseerd],</text:p>
            <text:p text:style-name="common-al">
            
          </text:p>
            <text:p text:style-name="common-al">Op 1 juni 2026 hebben wij uw aanvraag ontvangen. U vraagt een vergunning aan voor het ophangen van feestverlichting aan 20 overspanningen ter hoogte van de Vlierboomstraat en Appelstraat in Den Haag. De aanvraag is ingediend voor de periode van 25 september 2026 tot en met 1 februari 2027.  </text:p>
            <text:p text:style-name="common-al">
            
          </text:p>
            <text:p text:style-name="common-al">Verlenging beslistermijn</text:p>
            <text:p text:style-name="common-al">Om een zorgvuldige afhandeling van de aanvraag te waarborgen hebben wij bij brief van 22 juli 2026 de beslistermijn verlengd tot en met 21 september 2026, op grond van artikel 1:2 lid 2 van de Algemene plaatselijke verordening (hierna: APV).</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 25 september 2026 tot en met 1 februari 2027.</text:p>
            <text:p text:style-name="common-al">
            
          </text:p>
            <text:p text:style-name="common-al">De vergunning bestaat uit het volgende: </text:p>
            <text:p text:style-name="common-al">•	Object(en): Feestverlichting ophangen aan 20 overspanningen. </text:p>
            <text:p text:style-name="common-al">•	Locatie: ter hoogte van Vlierboomstraat 437.  </text:p>
            <text:p text:style-name="common-al">•	Geldig van: 25 september 2026 tot en met 1 februari 2027.</text:p>
            <text:p text:style-name="common-al">
            
          </text:p>
            <text:p text:style-name="common-al">In bijlage 1 leest u waaraan uw aanvraag is getoetst. </text:p>
            <text:p text:style-name="common-al">
            
          </text:p>
            <text:p text:style-name="common-al">Maak de opslagplaats volgens de voorwaarden.</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11 juli 2026 voor advies voorgelegd aan onderstaande partijen.</text:p>
            <text:p text:style-name="common-al">
            
          </text:p>
            <text:p text:style-name="common-al">Advies wegbeheerder van het stadsdeel Segbroek</text:p>
            <text:p text:style-name="common-al">In het advies van 15 juli 2026 adviseert de wegbeheerder positief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22 juli 2026 adviseert de ACOR positief vanuit het oogpunt uiterlijk aanzien van de openbare ruimte.</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Er moet voor voetgangers en rolstoelgebruikers op het trottoir een doorgang van minimaal 1.50 meter breedte worden vrijgelaten.</text:p>
            <text:p text:style-name="common-al">•	Feestverlichting moet minimaal op 4.50 meter hoogte worden gehangen ook bij drempels en mag geen hinder voor het verkeer opleveren.</text:p>
            <text:p text:style-name="common-al">•	Brandkranen, lichtmasten, verkeerspalen of ander straatmeubilair moeten goed bereikbaar blijven.</text:p>
            <text:p text:style-name="common-al">•	Deze vergunning moet op eerste vordering van de politie en de ambtenaren van</text:p>
            <text:p text:style-name="common-al">de Dienst Stadsbeheer worden getoond en desgewenst ter inzage worden gegeven.</text:p>
            <text:p text:style-name="common-al">•	Omliggende gebouwen moeten direct voor het materieel van de brandweer</text:p>
            <text:p text:style-name="common-al">bereikbaar zijn.</text:p>
            <text:p text:style-name="common-al">•	Verwijder na het einde van de vergunningsperiode alle materialen en objecten. En herstel de openbare ruimte (dit ter beoordeling van de wegbeheerder).</text:p>
            <text:p text:style-name="common-al">•	Na afloop van de activiteiten, moeten alle objecten worden verwijderd en</text:p>
            <text:p text:style-name="common-al">moet de openbare ruimte worden hersteld, dit ter beoordeling van de wegbeheerder.</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8870</meta:user-defined>
    <meta:user-defined meta:name="DCTERMS.abstract">het ophangen van feestverlichting ter hoogte van de Vlierboomstraat 437 in Den H, 25 september 2026 tot en met 1 februari 2027.</meta:user-defined>
    <dc:language>nl</dc:language>
    <meta:user-defined meta:name="OVERHEIDop.locatietype/OVERHEIDop.gebiedsmarkering">Punt</meta:user-defined>
    <meta:user-defined meta:name="DC.title">APV Vergunning - Besluiten, Vlierboomstraat 437, 2564 JD 's-Gravenhage</meta:user-defined>
    <meta:user-defined meta:name="OVERHEIDop.datumEindeReactietermijn">2026-09-11</meta:user-defined>
    <meta:user-defined meta:name="OVERHEIDop.terinzageleggingBG">https://www.digitale-inzage.nl/Den%20Haag/dossier/AfmPfKxhZEynzrk9LHNeUg</meta:user-defined>
    <meta:user-defined meta:name="DCTERMS.W3CDTF/DCTERMS.available">2026-08-04</meta:user-defined>
    <meta:user-defined meta:name="DCTERMS.W3CDTF/OVERHEIDop.jaargang">2026</meta:user-defined>
    <meta:user-defined meta:name="OVERHEIDop.publicationIssue">372404</meta:user-defined>
    <meta:user-defined meta:name="OVERHEIDop.GmbID/DC.identifier">gmb-2026-372404</meta:user-defined>
    <meta:user-defined meta:name="OVERHEIDop.versieInformatie"/>
  </office:meta>
</office:document-meta>
</file>