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: 2026061502092, Volkerak 17 2641SV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Kappen boom</text:p>
            <text:p text:style-name="common-al">DSO-Verzoeknummer: 2026061502092</text:p>
            <text:p text:style-name="common-al">Locatie: Volkerak 17 2641SV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Datum besluit: 31-07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last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7240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0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0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676190</meta:user-defined>
    <meta:user-defined meta:name="DCTERMS.abstract">Kapp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weigerde omgevingsvergunning: 2026061502092, Volkerak 17 2641SV Pijnacker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00</meta:user-defined>
    <meta:user-defined meta:name="OVERHEIDop.GmbID/DC.identifier">gmb-2026-372400</meta:user-defined>
    <meta:user-defined meta:name="OVERHEIDop.versieInformatie"/>
  </office:meta>
</office:document-meta>
</file>