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geluidhinder Churchillweg tussen Bachplein en Pr. Beatrixlaan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APV-ontheffing geluidhinder verleend voor onderzoek bodem i.v.m. onderhoudswerkzaamheden trambaan (ontheffing geluid) op het adres Churchillweg tussen Bachplein en Pr. Beatrixlaan Schiedam. De ontheffing wordt verleend voor de werkzaamheden van donderdag 17 september 2026 tussen 00:00 uur en 05:00 uur, vrijdag 18 september 2026 tussen 00:00 uur en 05:00 uur, donderdag 25 september 2026 tussen 00:00 uur en 05:00 uur en vrijdag 26 september 2026 tussen 00:00 uur en 05:00 uur.</text:p>
            <text:p text:style-name="common-al">De APV-ontheffing is geregistreerd onder zaaknummer Z2026-00000981. Verzenddatum is 31 juli 2026.</text:p>
            <text:p text:style-name="common-al">
            <text:span text:style-name="nadrukvet">Inzage</text:span>
          </text:p>
            <text:p text:style-name="common-al">De APV-ontheffing en de bijbehorende stukken liggen vanaf 1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23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981</meta:user-defined>
    <meta:user-defined meta:name="DCTERMS.abstract">Betreft:  besluit op het adres Churchillweg tussen Bachplein en Pr. Beatrixlaan Schiedam</meta:user-defined>
    <dc:language>nl</dc:language>
    <meta:user-defined meta:name="OVERHEIDop.locatietype/OVERHEIDop.gebiedsmarkering">Punt</meta:user-defined>
    <meta:user-defined meta:name="DC.title">APV-ontheffing geluidhinder Churchillweg tussen Bachplein en Pr. Beatrixlaan Schiedam</meta:user-defined>
    <meta:user-defined meta:name="DCTERMS.W3CDTF/DCTERMS.available">2026-08-05</meta:user-defined>
    <meta:user-defined meta:name="DCTERMS.W3CDTF/OVERHEIDop.jaargang">2026</meta:user-defined>
    <meta:user-defined meta:name="OVERHEIDop.publicationIssue">372393</meta:user-defined>
    <meta:user-defined meta:name="OVERHEIDop.GmbID/DC.identifier">gmb-2026-372393</meta:user-defined>
    <meta:user-defined meta:name="OVERHEIDop.versieInformatie"/>
  </office:meta>
</office:document-meta>
</file>