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Harmonieplein 45, 3603BP Maarssen - Vergunning geluid Verjaardagsfeest d.d. 0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Vergunning geluid Verjaardagsfeest d.d. 08-08-2026 op de locatie Harmonieplein 45, 3603BP Maarssen.</text:p>
            <text:p text:style-name="common-al">Datum besluit: 31 juli 2026</text:p>
            <text:p text:style-name="common-al">Zaaknummer: Z2026-00001832</text:p>
            <text:p text:style-name="common-al">U kunt bezwaar maken tot en met 11 september 2026</text:p>
            <text:p text:style-name="common-al">
            <text:span text:style-name="nadrukvet">Inzien</text:span>
          </text:p>
            <text:p text:style-name="common-al">U kunt de documenten met zaaknummer Z2026-00001832 tot 11 september 2026 inzien. Dit kan via de knop 'Bekijk documenten' aan de linkerkant van deze pagina, onder het kopje 'Extra informatie'. U kunt ook de link jeleefomgeving.nl/inzien/823214527/ce4812f8-701a-467b-9893-120910091ef5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237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7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32</meta:user-defined>
    <meta:user-defined meta:name="DCTERMS.abstract">Betreft: Beschikking op aanvraag op locatie Harmonieplein 45, 3603BP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Harmonieplein 45, 3603BP Maarssen - Vergunning geluid Verjaardagsfeest d.d. 08-08-2026</meta:user-defined>
    <meta:user-defined meta:name="OVERHEIDop.datumEindeReactietermijn">2026-09-11</meta:user-defined>
    <meta:user-defined meta:name="OVERHEIDop.terinzageleggingBG">https://jeleefomgeving.nl/inzien/823214527/ce4812f8-701a-467b-9893-120910091ef5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76</meta:user-defined>
    <meta:user-defined meta:name="OVERHEIDop.GmbID/DC.identifier">gmb-2026-372376</meta:user-defined>
    <meta:user-defined meta:name="OVERHEIDop.versieInformatie"/>
  </office:meta>
</office:document-meta>
</file>