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3 essen (Fraxinus Exelsior), Tomplaan perceel T 4117 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kappen van 3 essen (Fraxinus Exelsior) op de locatie Tromplaan perceel T 4117 Weert. De aanvraag om omgevingsvergunning is ontvangen op 30 juli 2026 en is geregistreerd onder zaaknummer Z2026-00001808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237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808</meta:user-defined>
    <meta:user-defined meta:name="DCTERMS.abstract">Betreft: Aanvraag op locatie Tromplaan perceel T 4117  Weert</meta:user-defined>
    <dc:language>nl</dc:language>
    <meta:user-defined meta:name="OVERHEIDop.locatietype/OVERHEIDop.gebiedsmarkering">Vlak</meta:user-defined>
    <meta:user-defined meta:name="DC.title">Aanvraag Omgevingsvergunning voor het kappen van 3 essen (Fraxinus Exelsior), Tomplaan perceel T 4117  Weer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75</meta:user-defined>
    <meta:user-defined meta:name="OVERHEIDop.GmbID/DC.identifier">gmb-2026-372375</meta:user-defined>
    <meta:user-defined meta:name="OVERHEIDop.versieInformatie"/>
  </office:meta>
</office:document-meta>
</file>