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-vergunning Hodibalduslaan 20, 5591BA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31-07-2026 een aanvraag omgevingsvergunning ontvangen.</text:p>
            <text:p text:style-name="common-al">Het betreft een aanvraag op locatie Hodibalduslaan 20 5591BA Heeze met omschrijving: " Op en afrit", met zaaknummer <text:span text:style-name="nadrukvet">508835</text:span>.</text:p>
            <text:p text:style-name="common-al">De zaak is geregistreerd onder nummer 508835 en is aangevraagd voor de volgende onderdelen: uitweg/inrit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237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7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7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508835</meta:user-defined>
    <meta:user-defined meta:name="DCTERMS.abstract">Op en afrit Hodibalduslaan 20 Heeze</meta:user-defined>
    <dc:language>nl</dc:language>
    <meta:user-defined meta:name="OVERHEIDop.locatietype/OVERHEIDop.gebiedsmarkering">Vlak</meta:user-defined>
    <meta:user-defined meta:name="DC.title">Ingediende aanvraag omgevings-vergunning Hodibalduslaan 20, 5591BA Heez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70</meta:user-defined>
    <meta:user-defined meta:name="OVERHEIDop.GmbID/DC.identifier">gmb-2026-372370</meta:user-defined>
    <meta:user-defined meta:name="OVERHEIDop.versieInformatie"/>
  </office:meta>
</office:document-meta>
</file>