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SAPPHIC x Stonewall Street Festival op 5 september 2026, Walstraat 12 - 14</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um</text:p>
            <text:p text:style-name="common-al">Op 29 juli 2026 hebben wij een aanvraag ontvangen voor SAPPHIC x Stonewall Street Festival op 5 september 2026 op de locatie Walstraat 12 - 14. De aanvraag is geregistreerd onder zaaknummer 0153Z2607-0768.</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236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6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6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153Z2607-0768</meta:user-defined>
    <dc:language>nl</dc:language>
    <meta:user-defined meta:name="OVERHEIDop.locatietype/OVERHEIDop.gebiedsmarkering">Vlak</meta:user-defined>
    <meta:user-defined meta:name="DC.title">Kennisgeving ontvangst aanvraag SAPPHIC x Stonewall Street Festival op 5 september 2026, Walstraat 12 - 14</meta:user-defined>
    <meta:user-defined meta:name="DCTERMS.W3CDTF/DCTERMS.available">2026-08-12</meta:user-defined>
    <meta:user-defined meta:name="DCTERMS.W3CDTF/OVERHEIDop.jaargang">2026</meta:user-defined>
    <meta:user-defined meta:name="OVERHEIDop.publicationIssue">372367</meta:user-defined>
    <meta:user-defined meta:name="OVERHEIDop.GmbID/DC.identifier">gmb-2026-372367</meta:user-defined>
    <meta:user-defined meta:name="OVERHEIDop.versieInformatie"/>
  </office:meta>
</office:document-meta>
</file>