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ande verspreid in het stadsdeel La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34 dode en slechte bomen (stamomtrekken 30 - 210 cm), staande verspreid in het stadsdeel Laak en herbeplanting van 34 bomen</text:p>
            <text:p text:style-name="common-al"/>
            <text:p text:style-name="common-al">Ons kenmerk: VTH2026-6549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ande verspreid in het stadsdeel Laak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0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36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6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6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494</meta:user-defined>
    <meta:user-defined meta:name="DCTERMS.abstract">het kappen van 34 dode en slechte bomen (stamomtrekken 30 - 210 cm), staande verspreid in het stadsdeel Laak en herbeplanting van 34 bomen</meta:user-defined>
    <dc:language>nl</dc:language>
    <meta:user-defined meta:name="OVERHEIDop.locatietype/OVERHEIDop.gebiedsmarkering">Vlak</meta:user-defined>
    <meta:user-defined meta:name="DC.title">Omgevingsvergunning - Aangevraagd, staande verspreid in het stadsdeel Laa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64</meta:user-defined>
    <meta:user-defined meta:name="OVERHEIDop.GmbID/DC.identifier">gmb-2026-372364</meta:user-defined>
    <meta:user-defined meta:name="OVERHEIDop.versieInformatie"/>
  </office:meta>
</office:document-meta>
</file>