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het gewijzigd uitvoeren van een omgevingsvergunning (het wijzigen van de voorgevel) verleend onder nummer 0809Z2302888 aan Hoofdstraat 64, 5171 DE Kaatsheuv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mgevingsvergunning reguliere procedure:</text:span>
          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
                <text:span text:style-name="nadrukcur">Hoofdstraat 64, 5171 DE Kaatsheuvel,</text:span> het gewijzigd uitvoeren van een omgevingsvergunning (het wijzigen van de voorgevel) verleend onder nummer 0809Z2302888 (0809Z2612227 verzonden 31-07-2026)</text:p>
              </text:list-item>
            </text:list>
            <text:p text:style-name="common-al">
            
          </text:p>
            <text:p text:style-name="common-al">
            <text:span text:style-name="nadrukvet">Bezwaar:</text:span>
          </text:p>
            <text:p text:style-name="last-al">Bent u het niet eens met dit besluit? Dien dan, binnen zes weken na bekendmaking van het besluit, een gemotiveerd bezwaarschrift in bij ons college. Tegelijkertijd kunt u de voorzieningenrechter van de Rechtbank Zeeland-West-Brabant te Breda, sector Bestuursrecht, Postbus 90006, 4800 PA Breda, verzoeken een voorlopige voorziening te treff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on op Zand</text:p>
            </table:table-cell>
            <table:table-cell office:value-type="string" table:style-name="header.C">
              <text:p text:style-name="headerright"><text:span text:style-name="nr">Nr. 372344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344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344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Loon op Z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oon op Zand</meta:user-defined>
    <meta:user-defined meta:name="OVERHEID.Gemeente/OVERHEID.authority">Loon op Z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809Z2612227</meta:user-defined>
    <dc:language>nl</dc:language>
    <meta:user-defined meta:name="OVERHEIDop.locatietype/OVERHEIDop.gebiedsmarkering">Punt</meta:user-defined>
    <meta:user-defined meta:name="DC.title">Toestemming voor het gewijzigd uitvoeren van een omgevingsvergunning (het wijzigen van de voorgevel) verleend onder nummer 0809Z2302888 aan Hoofdstraat 64, 5171 DE Kaatsheuvel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2344</meta:user-defined>
    <meta:user-defined meta:name="OVERHEIDop.GmbID/DC.identifier">gmb-2026-372344</meta:user-defined>
    <meta:user-defined meta:name="OVERHEIDop.versieInformatie"/>
  </office:meta>
</office:document-meta>
</file>