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ingebruikname openbare gemeentegrond (MIOG) onderhoud Bredenhorst 1-131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153262-2026</text:span>
          </text:p>
            <text:p text:style-name="common-al">
            <text:span text:style-name="nadrukvet">Indieningsdatum 17-07-2026</text:span>
          </text:p>
            <text:p text:style-name="common-al">
            <text:span text:style-name="nadrukvet">Verzenddatum</text:span>
            <text:span text:style-name="nadrukvet">31-07-2026</text:span>
          </text:p>
            <text:p text:style-name="common-al"/>
            <text:p text:style-name="common-al">Op 17 juli 2026 is een melding (MIOG) ingekomen van Onderhoudspartner Lenferink voor het ingebruiknemen van openbare gemeentegrond in de periode van 17 augustus tot en met 6 november 2026. Ter hoogte van Bredenhorst 1-131 Deventer wordt geplaatst: een bouwkeet, bouwcontainers, een dixi, bouwhekken, hoogwerkers en rijplaten. Dit is voor de volgende werkzaamheden: Onderhoudswerkzaamheden, Isoleren bergingen binnenzijde, en schilderwerkzaamheden. Het gaat in totaal om 100 m² openbare grond.</text:p>
            <text:p text:style-name="common-al"/>
            <text:p text:style-name="common-al"/>
            <text:p text:style-name="common-al">Op 31 juli 2026 is deze melding akkoord verklaard. </text:p>
            <text:p text:style-name="common-al"/>
            <text:p text:style-name="common-al">Belanghebbenden kunnen tot en met 10 september 2026 hiertegen een gemotiveerd <text:a xlink:href="https://www.deventer.nl/bezwaarmaken" xlink:type="simple">bezwaarschrift indienen</text:a> bij het college van burgemeester en wethouders van Deventer, Postbus 5000, 7400 GC Deventer. </text:p>
            <text:p text:style-name="last-al">Het besluit kunt u op afspraak digitaal inzien op het <text:a xlink:href="https://www.deventer.nl/contact" xlink:type="simple">stadhuis</text:a>, Grote Kerkhof 1. U kunt het besluit ook opvragen via vergunningen@deventer.nl. Vermeld daarbij het zaaknummer 153262-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7233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3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3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Deventer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153262-2026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Melding ingebruikname openbare gemeentegrond (MIOG) onderhoud Bredenhorst 1-131 Deventer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337</meta:user-defined>
    <meta:user-defined meta:name="OVERHEIDop.GmbID/DC.identifier">gmb-2026-372337</meta:user-defined>
    <meta:user-defined meta:name="OVERHEIDop.versieInformatie"/>
  </office:meta>
</office:document-meta>
</file>