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144212i9c685b85-1242-42b8-a42e-315435e8cee1.png" manifest:media-type="image/png"/>
  <manifest:file-entry manifest:full-path="Pictures/Schermafbeelding2026-07-30144227i64dfbf47-3ddd-46df-80f0-480cfed8411b.png" manifest:media-type="image/png"/>
  <manifest:file-entry manifest:full-path="Pictures/1Schermafbeelding2026-07-30144248id41f0b7f-f3e4-4788-b0f9-fa957f8e89cf.png" manifest:media-type="image/png"/>
  <manifest:file-entry manifest:full-path="Pictures/Detail3i88b1e160-71d1-48a3-876b-6b019ed77a0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6-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6-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6-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6-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16-7">
      <text:list-level-style-bullet text:bullet-char="•" text:level="1">
        <style:list-level-properties text:min-label-width="10mm"/>
      </text:list-level-style-bullet>
    </text:list-style>
    <text:list-style style:name="id1-3-2-1-1-16-8">
      <text:list-level-style-bullet text:bullet-char="•" text:level="1">
        <style:list-level-properties text:min-label-width="10mm"/>
      </text:list-level-style-bullet>
    </text:list-style>
    <text:list-style style:name="id1-3-2-1-1-16-9">
      <text:list-level-style-bullet text:bullet-char="•" text:level="1">
        <style:list-level-properties text:min-label-width="10mm"/>
      </text:list-level-style-bullet>
    </text:list-style>
    <text:list-style style:name="id1-3-2-1-1-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keersbesluit voor het instellen van een maximumsnelheid van 30 km/h, het plaatsen van een geregelde oversteekplaats voor langzaam verkeer, het instellen begin en einde (brom-)fietspad en een voorrangsregeling op het (brom-)fietspad en de aansluitende wegen aan Zuidelijke Rondweg ter hoogte van de toekomstige wijk Park Vredenburgh te Waddinxveen </text:p>
      <text:section text:name="regeling_id1-3-2" text:style-name="regeling">
        <text:section text:name="aanhef_id1-3-2-1" text:style-name="aanhef">
          <text:section text:name="considerans_id1-3-2-1-1" text:style-name="considerans">
            <text:p text:style-name="considerans.al">
            <text:span text:style-name="nadrukvet">1. </text:span>
            <text:span text:style-name="nadrukvet">Aanleiding</text:span>
          </text:p>
            <text:p text:style-name="considerans.al">Op 31 augustus 2026 opent de christelijke basisschool (CBS) TOV haar deuren aan Waterland 1 te Waddinxveen. Dit is een school met ongeveer 500 leerlingen die vooralsnog allemaal de Zuidelijke Rondweg moeten oversteken. De gemeenteraad heeft in haar vergadering van 16 oktober 2024 een motie aangenomen waarin het college wordt verzocht:</text:p>
            <text:list text:style-name="id1-3-2-1-1-3">
              <text:list-item text:style-override="id1-3-2-1-1-3-1">
                <text:number>•</text:number>
                <text:p text:style-name="al">Prioriteit te geven aan verkeersveiligheidsmaatregelen rondom Park Vredenburgh (Zuidelijke Rondweg/Beijerincklaan);</text:p>
              </text:list-item>
              <text:list-item text:style-override="id1-3-2-1-1-3-2">
                <text:number>•</text:number>
                <text:p text:style-name="al">Hiervoor op korte termijn een plan (of deelplannen) te presenteren voor de herinrichting van de Zuideljke Rondweg, de aansluiting met de Park Vredenburghzone en het kruispunt met de Beijerincklaan;</text:p>
              </text:list-item>
              <text:list-item text:style-override="id1-3-2-1-1-3-3">
                <text:number>•</text:number>
                <text:p text:style-name="al">Geborgd te hebben dat bij opening van de school veilige oversteeksituaties zijn gerealiseerd bij de Beijerincklaan en de Zuidelijke Rondweg;</text:p>
              </text:list-item>
              <text:list-item text:style-override="id1-3-2-1-1-3-4">
                <text:number>•</text:number>
                <text:p text:style-name="al">De Raad eens per kwartaal (mondeling) te informeren over de stand van zaken te beginnen in Q1 2025.</text:p>
              </text:list-item>
            </text:list>
            <text:p text:style-name="considerans.al">
            <text:span text:style-name="nadrukvet">2. Bedachte oplossingen</text:span>
          </text:p>
            <text:p text:style-name="considerans.al">Naar de rotonde bij de Beijerincklaan is onderzoek gedaan, maar daar is nog geen definitieve oplossing vastgesteld en zijn er dus ook nog geen maatregelen die binnenkort worden uitgevoerd. Voor de oversteek bij de Zuidelijke Rondweg is besloten dat daar een solitaire geregelde fiets- en voetgangersoversteek (GOP) komt die binnen een schoolzone valt. Deze schoolzone loopt door tot in de toekomstige woonwijk, aan beide zijden tot voorbij de locatie van de school. De schoolzone op de Zuidelijke Rondweg wordt ondersteund door snelheidremmende maatregelen en een verlaagde maximumsnelheid van 30 km/h.</text:p>
            <text:p text:style-name="considerans.al">
            <text:span text:style-name="nadrukvet">3. Juridische grondslag</text:span>
          </text:p>
            <text:p text:style-name="considerans.al">Op grond van artikel 18, eerste lid onder d, van de Wegenverkeerswet 1994 is het college van burgemeester en wethouders bevoegd tot het nemen van verkeersbesluiten. Op grond van de Mandaten- en Volmachtenregeling Waddinxveen 2025 heeft het college van burgemeester en wethouders de bevoegdheid tot het nemen van verkeersbesluiten gemandateerd aan de directeur/manager van de afdeling Leefomgeving.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4. Motivering en belangenafweging</text:span>
          </text:p>
            <text:p text:style-name="considerans.al">Uit het oogpunt van (artikel 2, lid 1 van de WVW1994):</text:p>
            <text:list text:style-name="id1-3-2-1-1-10">
              <text:list-item text:style-override="id1-3-2-1-1-10-1">
                <text:number>a.</text:number>
                <text:p text:style-name="al">het verzekeren van de veiligheid op de weg;</text:p>
              </text:list-item>
              <text:list-item text:style-override="id1-3-2-1-1-10-2">
                <text:number>b.</text:number>
                <text:p text:style-name="al">het beschermen van weggebruikers en passagiers;</text:p>
              </text:list-item>
              <text:list-item text:style-override="id1-3-2-1-1-10-3">
                <text:number>c.</text:number>
                <text:p text:style-name="al">het in stand houden van de weg en het waarborgen van de bruikbaarheid daarvan;</text:p>
              </text:list-item>
              <text:list-item text:style-override="id1-3-2-1-1-10-4">
                <text:number>d.</text:number>
                <text:p text:style-name="al">het zoveel mogelijk waarborgen van de vrijheid van het verkeer;</text:p>
              </text:list-item>
            </text:list>
            <text:p text:style-name="considerans.al">is het gewenst om op de Zuidelijke Rondweg tussen de Polderlaan en net ten zuiden van de aansluiting van de weg om de nieuwe school op de Zuidelijke Rondweg (zie hiervoor de bebordingstekeningen) de volgende verkeersmaatregelen in te stellen:</text:p>
            <text:list text:style-name="id1-3-2-1-1-12">
              <text:list-item text:style-override="id1-3-2-1-1-12-1">
                <text:number>1.</text:number>
                <text:p text:style-name="al">een maximumsnelheid van 30 km/h binnen deze schoolzone;</text:p>
              </text:list-item>
              <text:list-item text:style-override="id1-3-2-1-1-12-2">
                <text:number>2.</text:number>
                <text:p text:style-name="al">een geregelde oversteekplaats (GOP) voor langzaam verkeer (fietsers en voetgangers);</text:p>
              </text:list-item>
              <text:list-item text:style-override="id1-3-2-1-1-12-3">
                <text:number>3.</text:number>
                <text:p text:style-name="al">een begin en einde van een (brom-)fietspad bij de GOP;</text:p>
              </text:list-item>
              <text:list-item text:style-override="id1-3-2-1-1-12-4">
                <text:number>4.</text:number>
                <text:p text:style-name="al">een voorrangsregeling op het (brom-)fietspad en de aansluitende wegen bij het niet werken van de GOP.</text:p>
              </text:list-item>
            </text:list>
            <text:p text:style-name="considerans.al">Aanvullend op deze verkeersmaatregelen worden de volgende maatregelen aangebracht:</text:p>
            <text:list text:style-name="id1-3-2-1-1-14">
              <text:list-item text:style-override="id1-3-2-1-1-14-1">
                <text:number>1.</text:number>
                <text:p text:style-name="al">een schoolzone;</text:p>
              </text:list-item>
              <text:list-item text:style-override="id1-3-2-1-1-14-2">
                <text:number>2.</text:number>
                <text:p text:style-name="al">fysieke verkeersdrempels.</text:p>
              </text:list-item>
            </text:list>
            <text:p text:style-name="considerans.al">Aan het besluit tot het invoeren van een schoolzone, een maximumsnelheid van 30 km/h binnen deze schoolzone en het plaatsen van een GOP op bovengenoemde locatie liggen de volgende overwegingen ten grondslag:</text:p>
            <text:list text:style-name="id1-3-2-1-1-16">
              <text:list-item text:style-override="id1-3-2-1-1-16-1">
                <text:number>•</text:number>
                <text:p text:style-name="al">
                <text:span text:style-name="nadrukondlijn">Aanleiding:</text:span> De verkeersveiligheid op de Zuidelijke Rondweg wordt door de komst van de Christelijke Basisschool TOV onvoldoende gewaarborgd middels de huidige inrichting. Er is hier sprake van een hoge concentratie kwetsbare verkeersdeelnemers tijdens de haal- en brengtijden. Tegelijkertijd rijdt er dagelijks veel (vracht)verkeer op de Zuidelijke Rondweg, vooral in de spitstijden als de school begint. Daarnaast worden rondom de school in de nabije toekomst ook woningen gebouwd, waardoor er ook weer extra oversteekbewegingen komen van fietsers en voetgangers;</text:p>
              </text:list-item>
              <text:list-item text:style-override="id1-3-2-1-1-16-2">
                <text:number>•</text:number>
                <text:p text:style-name="al">
                <text:span text:style-name="nadrukondlijn">Doel:</text:span>
              </text:p>
                <text:list text:style-name="id1-3-2-1-1-16-2-3">
                  <text:list-item text:style-override="id1-3-2-1-1-16-2-3-1">
                    <text:number>o</text:number>
                    <text:p text:style-name="al">Het verzekeren van de veiligheid op de weg;</text:p>
                  </text:list-item>
                  <text:list-item text:style-override="id1-3-2-1-1-16-2-3-2">
                    <text:number>o</text:number>
                    <text:p text:style-name="al">Het beschermen van weggebruikers en passagiers;</text:p>
                  </text:list-item>
                  <text:list-item text:style-override="id1-3-2-1-1-16-2-3-3">
                    <text:number>o</text:number>
                    <text:p text:style-name="al">Het instand houden van de weg en het waarborgen van de bruikbaarheid daarvan;</text:p>
                  </text:list-item>
                  <text:list-item text:style-override="id1-3-2-1-1-16-2-3-4">
                    <text:number>o</text:number>
                    <text:p text:style-name="al">Het zoveel mogelijk waarborgen van de vrijheid van het verkeer.</text:p>
                  </text:list-item>
                </text:list>
              </text:list-item>
              <text:list-item text:style-override="id1-3-2-1-1-16-3">
                <text:number>•</text:number>
                <text:p text:style-name="al">Om deze vier doelen te behalen verhogen we de verkeersveiligheid door het afdwingen van een lagere rijsnelheid bij het in- en uitrijden van de schoolzone en het bieden van een veilige, geregelde oversteekplaats (GOP) voor (brom-)fietsers en voetgangers van en naar de school. Voor de (brom-)fietsers wordt ter hoogte van de GOP het begin en einde van een (brom-)fietspad ingesteld. Voor het geval dat de GOP (’s avonds laat en ’s nachts of bij storingen) niet werkt, wordt een voorrangsregeling ingesteld op het (brom-)fietspad en de aansluitende wegen. Voetgangers moeten bij het niet werken van de GOP automatisch voorrang verlenen aan het gemotoriseerde verkeer op de Zuidelijke Rondweg.</text:p>
              </text:list-item>
              <text:list-item text:style-override="id1-3-2-1-1-16-4">
                <text:number>•</text:number>
                <text:p text:style-name="al">
                <text:span text:style-name="nadrukondlijn">Maatregelen:</text:span> Hoe halen we deze doelen? Door het instellen van een maximumsnelheid van 30 km/h binnen de schoolzone, het aanleggen van snelheidremmende drempels op de grenzen van de schoolzone en het plaatsen van een GOP ten behoeve van de oversteek voor het langzaam verkeer. Daarnaast wordt ter hoogte van de GOP voor (brom-)fietsers een begin en einde (brom-) fietspad ingesteld met daarbij een voorrangsregeling voor als de GOP niet in werking is.</text:p>
              </text:list-item>
              <text:list-item text:style-override="id1-3-2-1-1-16-5">
                <text:number>•</text:number>
                <text:p text:style-name="al">
                <text:span text:style-name="nadrukondlijn">Belangenafweging 1:</text:span> De veiligheid van de overstekende schoolkinderen met (groot)ouders weegt zwaarder dan de doorstroomvertraging voor het gemotoriseerde verkeer. De fysieke maatregelen en de GOP zijn noodzakelijk om de naleving van de maximumsnelheid en de veilige oversteek te garanderen. Indien de GOP niet werkt, dan zorgt de voorrangsregeling op het (brom-)fietspad voor de verkeersveiligheid.</text:p>
              </text:list-item>
              <text:list-item text:style-override="id1-3-2-1-1-16-6">
                <text:number>•</text:number>
                <text:p text:style-name="al">
                <text:span text:style-name="nadrukondlijn">Belangenafweging 2:</text:span> Om te voorkomen dat nood- en hulpdiensten en lijnbussen in de knel komen qua doorstroming, is er in de GOP Kar (korte afstands radio) opgenomen, zodat zowel de nood- en hulpdiensten als de lijnbussen zich op afstand al aan kunnen melden en tijdig groen licht krijgen.</text:p>
              </text:list-item>
              <text:list-item text:style-override="id1-3-2-1-1-16-7">
                <text:number>•</text:number>
                <text:p text:style-name="al">
                <text:span text:style-name="nadrukondlijn">Belangenafweging 3:</text:span> Om overlast voor omwonenden te voorkomen zijn de rateltikkers bij de voetgangerslichten niet permanent in werking, maar worden ingeschakeld bij de aanvraag als iemand op de knop drukt. Dit is ook veiliger voor degenen die de knop gebruikt, die weet gelijk dat hij/zij zich heeft aangemeld en dat groen licht aanstaande is.</text:p>
              </text:list-item>
              <text:list-item text:style-override="id1-3-2-1-1-16-8">
                <text:number>•</text:number>
                <text:p text:style-name="al">
                <text:span text:style-name="nadrukondlijn">Belangenafweging 4:</text:span> De verkeerslichtmasten zijn voorzien van een schemerschakelaar. Zodra de schemering invalt, gaan de lichten feller branden om goed zichbaar te blijven. De masten voor het gemotoriseerde verkeer zijn daarnaast voorzien van zonnekappen om de zichtbaarheid te waarborgen en de verkeersveligheid te vergroten.</text:p>
              </text:list-item>
              <text:list-item text:style-override="id1-3-2-1-1-16-9">
                <text:number>•</text:number>
                <text:p text:style-name="al">
                <text:span text:style-name="nadrukondlijn">Belangenafweging 5:</text:span> De GOP is vanaf de late avond tot en met de vroege ochtend niet in werking. Daarnaast kan er altijd storing optreden. De lichten gaan dan op knipperen. Om te voorkomen dat dan de verkeersveiligheid in het geding komt, is de langzaam verkeeroversteek voorzien van een voorrangsregeling, waarbij de (brom-)fietsers (haaietanden en bord B06) en de voetgangers (automatisch vanuit de verkeersregels) voorrang moeten verlenen aan het gemotoriseerde verkeer.</text:p>
              </text:list-item>
            </text:list>
            <text:p text:style-name="considerans.al">
            <text:span text:style-name="nadrukvet">5. Overleg en advies politie </text:span>
          </text:p>
            <text:p text:style-name="considerans.al">Gelet op artikel 24 van het BABW is overleg gevoerd met de verkeersadviseur en tevens gemandateerde van de politie-eenheid Den Haag conform artikel 24 van het Besluit Administratieve Bepalingen inzake het Wegverkeer. De politie heeft een negatief advies uitgebracht over deze gecombineerde verkeersmaatregelen.</text:p>
            <text:p text:style-name="considerans.al">Motivering van dit advies:</text:p>
            <text:list text:style-name="id1-3-2-1-1-20">
              <text:list-item text:style-override="id1-3-2-1-1-20-1">
                <text:number>a.</text:number>
                <text:p text:style-name="al">De politie is bij de totstandkoming van het ontwerp van de geregelde oversteekplaats over de Zuidelijke Rondweg pas in de definitieve ontwerpfase (DO fase) betrokken. Er is bij de totstandkoming van het bij dit besluit behorende ontwerp dus geen overleg volgens artikel 24 BABW geweest. Ondanks een laatste aanpassing in het ontwerp door het opschuiven van de GOP zijn volgens het duurzaam veilig principe vorm functie en gebruik van de Zuidelijke Rondweg niet exact op elkaar afgestemd. De politie stemt derhalve niet in met het ontwerp.</text:p>
              </text:list-item>
              <text:list-item text:style-override="id1-3-2-1-1-20-2">
                <text:number>b.</text:number>
                <text:p text:style-name="al">De Zuidelijke Rondweg is een drukke gebiedsontsluitingsweg, welke in samenspraak met de Veiligheidsregio Hollands Midden tevens is aangemerkt als een calamiteitenroute voor nood-en hulpdiensten. In het ontwerp van de Zuidelijke Rondweg is hier geen rekening mee gehouden. Er is door de Veiligheidsregio Hollands Midden, de vertegenwoordiger van de ambulancedienst en de politie niet mee ingestemd.</text:p>
              </text:list-item>
              <text:list-item text:style-override="id1-3-2-1-1-20-3">
                <text:number>c.</text:number>
                <text:p text:style-name="al">De ingestelde snelheid van 30 km/h is niet handhaafbaar volgens de Aanwijzing meting snelheidsoverschrijdingen (2022A008). De lengte van het wegvak is ongeveer 137 meter te kort.</text:p>
              </text:list-item>
            </text:list>
            <text:p text:style-name="considerans.al">De gemeente Waddinxveen wijkt van dit advies af vanwege de volgende punten:</text:p>
            <text:p text:style-name="considerans.al">
            <text:span text:style-name="nadrukondlijn">Ad.a.</text:span> het klopt dat de politie te laat op de hoogte is gebracht van het nieuwe ontwerp. Dit heeft vooral te maken met het feit dat het ontwerp op het laatste moment is aangepast, terwijl de voorbereiding voor uitvoering al liep. De politie eerder informeren was in dit geval dus niet mogelijk.</text:p>
            <text:p text:style-name="considerans.al">
            <text:span text:style-name="nadrukondlijn">Ad.b.</text:span> De gemeente Waddinxveen heeft zeker rekening gehouden met het feit dat de Zuidelijke Rondweg een gebiedsontsluitingsweg is én een calamiteitenroute voor de nood- en hulpdiensten. De overstekende kinderen met hun ouders/verzorgenden hebben echter ook veiligheid nodig en daarvoor wordt er een GOP geplaatst. De nood- en hulpdiensten én de lijnbussen hebben via Kar de mogelijkheid om zich op afstand al aan te melden en op die manier eerder groen te krijgen.</text:p>
            <text:p text:style-name="considerans.al">
            <text:span text:style-name="nadrukondlijn">Ad.c.</text:span> De gemeente Waddinxveen is zich bewust van het feit dat handhaving op te hard rijden hier door de politie niet kan worden uitgevoerd. Daarom zijn de drempels, het plateau én de GOP ook hard nodig om de verkeersveiligheid voor het overstekende langzaam verkeer te waarborgen.</text:p>
            <text:p text:style-name="considerans.al">
            <text:span text:style-name="nadrukvet">6. Bekendmaking</text:span>
          </text:p>
            <text:p text:style-name="considerans.al">Het verkeersbesluit en de situatietekening met de genoemde bebording kunt u vanaf woensdag 5 augustus t/m dinsdag 15 september 2026 inzien via <text:a xlink:href="http://www.officielebekendmakingen.nl" xlink:type="simple"><text:span text:style-name="nadrukondlijn">www.officielebekendmakingen.nl</text:span></text:a>. Daarnaast wordt het besluit gepubliceerd in het Gemeenteblad en op de gemeentepagina van het Hart van Holland. Wilt u het besluit op het gemeentehuis inzien? Kom dan langs tijdens de openingstijden van het gemeentehuis. Tegen dit besluit kunt u bezwaar maken (zie hiervoor het kader “8. Bezwaar en Beroep”).</text:p>
            <text:p text:style-name="considerans_bottom"/>
          </text:section>
          <text:section text:name="afkondiging_id1-3-2-1-2" text:style-name="afkondiging">
            <text:p text:style-name="afkondiging_top"/>
            <text:p text:style-name="al">
            <text:span text:style-name="nadrukvet">7. Besluit</text:span>
          </text:p>
          </text:section>
        </text:section>
        <text:section text:name="regeling-tekst_id1-3-2-2" text:style-name="regeling-tekst">
          <text:section text:name="tekst_id1-3-2-2-1" text:style-name="tekst">
            <text:p text:style-name="common-al">Het college van burgemeester en wethouders besluit om op grond van vorenstaande overwegingen het volgende verkeersbesluit te nemen:</text:p>
            <text:list text:style-name="id1-3-2-2-1-2">
              <text:list-item text:style-override="id1-3-2-2-1-2-1">
                <text:number>1.</text:number>
                <text:p text:style-name="al">
                <text:span text:style-name="nadrukvet">Instellen maximumsnelheid van 30 km/h</text:span>: Het instellen van een snelheidslimiet van 30 km/h op de Zuidelijke Rondweg, op het wegvak gelegen tussen de Parklaan en Waterland 1, door het plaatsen van de RVV-borden A01-30 en A02-30.</text:p>
              </text:list-item>
              <text:list-item text:style-override="id1-3-2-2-1-2-2">
                <text:number>2.</text:number>
                <text:p text:style-name="al">
                <text:span text:style-name="nadrukvet">Plaatsing Geregelde Oversteek Plaats (GOP) voor langzaam verkeer</text:span>: Het plaatsen en in werking stellen van een verkeerslichtenregeling ter hoogte van de hoofdoversteek van/naar de school, middels de driekleurige verkeerslichten conform artikel 68 en 74 van het RVV 1990. Deze installatie regelt de veilige oversteek voor voetgangers en fietsers.</text:p>
              </text:list-item>
              <text:list-item text:style-override="id1-3-2-2-1-2-3">
                <text:number>3.</text:number>
                <text:p text:style-name="al">
                <text:span text:style-name="nadrukvet">Aangeven van een (brom-)fietspad ter hoogte van de GOP</text:span>: De langzaam verkeer oversteek is voor voetgangers en (brom-)fietsers. Het (brom-)fietsdeel wordt ingesteld als (brom-)fietspad door het plaatsen van borden G12-A en G12-B.</text:p>
              </text:list-item>
              <text:list-item text:style-override="id1-3-2-2-1-2-4">
                <text:number>4.</text:number>
                <text:p text:style-name="al">
                <text:span text:style-name="nadrukvet">Instellen van een voorrangsregeling op het (brom-)fietspad en de aansluitende wegen</text:span>: Voor als de GOP niet in werking is, wordt een voorrangsregeling ingesteld op het (brom-)fietspad door middel van het aanbrengen van haaietanden en borden B06. Daarnaast worden de borden B03, B04 en B05 op de aansluitende wegen geplaatst.</text:p>
              </text:list-item>
            </text:list>
            <text:p text:style-name="common-al">Aanvullend worden de volgende maatregelen gerealiseerd:</text:p>
            <text:list text:style-name="id1-3-2-2-1-4">
              <text:list-item text:style-override="id1-3-2-2-1-4-1">
                <text:number>1.</text:number>
                <text:p text:style-name="al">
                <text:span text:style-name="nadrukvet">Aanleg fysieke verkeersdrempels</text:span>: Het aanleggen van twee snelheidsremmende constructies (verkeersdrempels conform CROW-richtlijnen):</text:p>
                <text:list text:style-name="id1-3-2-2-1-4-1-3">
                  <text:list-item text:style-override="id1-3-2-2-1-4-1-3-1">
                    <text:number>o</text:number>
                    <text:p text:style-name="al">Eén drempel aan het begin van de schoolzone (zijde Zuidelijke Rondweg).</text:p>
                  </text:list-item>
                  <text:list-item text:style-override="id1-3-2-2-1-4-1-3-2">
                    <text:number>o</text:number>
                    <text:p text:style-name="al">Eén drempel aan het einde van de schoolzone (zijde Tweede Bloksweg).</text:p>
                  </text:list-item>
                </text:list>
              </text:list-item>
              <text:list-item text:style-override="id1-3-2-2-1-4-2">
                <text:number>2.</text:number>
                <text:p text:style-name="al">
                <text:span text:style-name="nadrukvet">Aanduiding Schoolzone &amp; Markering</text:span>: Het markeren van het wegvak als schoolzone door het plaatsen van attentieborden 'Schoolzone', borden (J21 + OB1004)F en J21 met einde schoolzone en het aanbrengen van de witte thermoplast-wegmarkering met daaronder de tekst 'SCHOOLZONE' op het wegdek.</text:p>
              </text:list-item>
            </text:list>
            <text:p text:style-name="last-al">Bovenstaande volgens de bij dit besluit behorende bijlage:</text:p>
            <text:list text:style-name="id1-3-2-2-1-6">
              <text:list-item text:style-override="id1-3-2-2-1-6-1">
                <text:number>•</text:number>
                <text:p text:style-name="al">260723 Bebordingstekeningen VKB Zuidelijke Rondweg.pdf</text:p>
              </text:list-item>
            </text:list>
            <text:p text:style-name="tekst_bottom"/>
          </text:section>
        </text:section>
        <text:section text:name="regeling-sluiting_id1-3-2-3" text:style-name="regeling-sluiting">
          <text:section text:name="ondertekening_id1-3-2-3-1">
            <text:p><text:span text:style-name="functie">Waddinxveen, 23 juli 2026</text:span></text:p>
            <text:p><text:span text:style-name="functie">Namens burgemeester en wethouders van Waddinxveen,</text:span></text:p>
          </text:section>
          <text:section text:name="ondertekening_id1-3-2-3-2">
            <text:p><text:span text:style-name="functie">De manager van de afdeling Ruimte,</text:span></text:p>
            <text:p><text:span text:style-name="functie">X. Leenheer</text:span></text:p>
          </text:section>
        </text:section>
        <text:section text:name="bezwaarschrift_id1-3-2-4" text:style-name="bezwaarschrift">
          <text:p text:style-name="bezwaarschrift_top"/>
          <text:p text:style-name="bezwaarschrift_al">
          <text:span text:style-name="nadrukvet">8. Bezwaar/Beroep</text:span>
        </text:p>
          <text:p text:style-name="bezwaarschrift_al">
          <text:span text:style-name="nadrukvet">Bent u het niet eens met het besluit in deze brief?</text:span>
        </text:p>
          <text:p text:style-name="bezwaarschrift_al">Dan kunt u bezwaar maken. Stuur binnen zes weken na verzenddatum van deze brief uw schriftelijke bezwaar op. Schrijf een gemotiveerd bezwaarschrift en stuur deze naar:</text:p>
          <text:p text:style-name="bezwaarschrift_al">Gemeente Waddinxveen</text:p>
          <text:p text:style-name="bezwaarschrift_al">College van burgemeester en wethouders</text:p>
          <text:p text:style-name="bezwaarschrift_al">t.a.v. de commissie bezwaarschriften</text:p>
          <text:p text:style-name="bezwaarschrift_al">Postbus 400</text:p>
          <text:p text:style-name="bezwaarschrift_al">2740 AK Waddinxveen</text:p>
          <text:p text:style-name="bezwaarschrift_al">Zorg ervoor dat u het bezwaarschrift binnen zes weken na de verzenddatum van deze beslissing opstuurt. Daarmee voorkomt u dat uw bezwaarschrift niet meer in behandeling genomen wordt, omdat het te laat is.</text:p>
          <text:p text:style-name="bezwaarschrift_al">Vergeet u niet het bezwaarschrift te ondertekenen. Stuur een kopie van deze brief mee met uw bezwaarschrift. </text:p>
          <text:p text:style-name="bezwaarschrift_al">In het bezwaarschrift zet u:</text:p>
          <text:list text:style-name="id1-3-2-4-12">
            <text:list-item text:style-override="id1-3-2-4-12-1">
              <text:number>•</text:number>
              <text:p text:style-name="al">Uw naam en adres;</text:p>
            </text:list-item>
            <text:list-item text:style-override="id1-3-2-4-12-2">
              <text:number>•</text:number>
              <text:p text:style-name="al">De datum van uw bezwaarschrift;</text:p>
            </text:list-item>
            <text:list-item text:style-override="id1-3-2-4-12-3">
              <text:number>•</text:number>
              <text:p text:style-name="al">Een omschrijving van de beslissing van de gemeente, waartegen u bezwaar maakt;</text:p>
            </text:list-item>
            <text:list-item text:style-override="id1-3-2-4-12-4">
              <text:number>•</text:number>
              <text:p text:style-name="al">Waarom u het niet met de beslissing eens bent.</text:p>
            </text:list-item>
          </text:list>
          <text:p text:style-name="bezwaarschrift_al">Deze gegevens zijn bepaald in artikel 6:5 van de Algemene wet bestuursrecht.</text:p>
          <text:p text:style-name="bezwaarschrift_al">Vergeet u niet het bezwaarschrift te ondertekenen. Stuur een kopie van deze brief mee met uw bezwaarschrift. </text:p>
          <text:p text:style-name="bezwaarschrift_al">
          <text:span text:style-name="nadrukvet">Heeft u een bezwaarschrift ingediend?</text:span>
        </text:p>
          <text:p text:style-name="bezwaarschrift_al">Dan kunt u bij de voorzieningenrechter een voorlopige voorziening aanvragen. Het besluit blijft gelden in de tijd dat uw bezwaarschrift in behandeling is. Als u meent dat uw belangen zo zwaar wegen dat u de beslissing op uw bezwaar niet kunt afwachten, dan geeft de Algemene wet bestuursrecht (Awb) u de mogelijkheid om een verzoek voor een voorlopige voorziening in te dienen. Dit kan bij de voorzieningen van de Rechtbank Den Haag (Postbus 20302, 2500 EH Den Haag). Aan de behandeling van een verzoek voor een voorlopige voorziening zijn kosten verbonden.</text:p>
          <text:p text:style-name="bezwaarschrift_al">U kunt ook digitaal een verzoek voor een voorlopige voorziening indienen. Daarvoor moet u wel beschikken over een elektronische handtekening (DigiD). Kijk hiervoor op de website</text:p>
          <text:p text:style-name="bezwaarschrift_al">
          <text:a xlink:href="http://loket.rechtspraak.nl/bestuursrecht" xlink:type="simple">
            <text:span text:style-name="nadrukondlijn">http://loket.rechtspraak.nl/bestuursrecht</text:span>
          </text:a> voor meer informatie over het digitaal indienen van een</text:p>
          <text:p text:style-name="bezwaarschrift_al">verzoek om voorlopige voorziening.</text:p>
          <text:p text:style-name="bezwaarschrift_al">Een afschrift van dit besluit wordt verzonden aan:</text:p>
          <text:list text:style-name="id1-3-2-4-21">
            <text:list-item text:style-override="id1-3-2-4-21-1">
              <text:number>a.</text:number>
              <text:p text:style-name="al">De adviseur van de Politie;</text:p>
            </text:list-item>
            <text:list-item text:style-override="id1-3-2-4-21-2">
              <text:number>b.</text:number>
              <text:p text:style-name="al">Afdeling communicatie ter publicatie.</text:p>
            </text:list-item>
          </text:list>
          <text:p text:style-name="bezwaarschrift_al">
          <draw:frame><draw:text-box><text:section text:name="plaatje_id1-3-2-4-22-1" text:style-name="plaatje">
            <text:p text:style-name="illustratie_id1-3-2-4-22-1-1"><draw:frame draw:style-name="illustratie_id1-3-2-4-22-1-1" text:anchor-type="paragraph" svg:width="153mm" svg:height="106.04150943396225mm"><draw:image xlink:href="Pictures/Schermafbeelding2026-07-30144212i9c685b85-1242-42b8-a42e-315435e8cee1.png" xlink:type="simple"/></draw:frame></text:p>
          </text:section></draw:text-box></draw:frame>
        </text:p>
          <text:p text:style-name="bezwaarschrift_al">
          <draw:frame><draw:text-box><text:section text:name="plaatje_id1-3-2-4-23-1" text:style-name="plaatje">
            <text:p text:style-name="illustratie_id1-3-2-4-23-1-1"><draw:frame draw:style-name="illustratie_id1-3-2-4-23-1-1" text:anchor-type="paragraph" svg:width="153mm" svg:height="98.82452830188677mm"><draw:image xlink:href="Pictures/Schermafbeelding2026-07-30144227i64dfbf47-3ddd-46df-80f0-480cfed8411b.png" xlink:type="simple"/></draw:frame></text:p>
          </text:section></draw:text-box></draw:frame>
        </text:p>
          <text:p text:style-name="bezwaarschrift_al">
          <draw:frame><draw:text-box><text:section text:name="plaatje_id1-3-2-4-24-1" text:style-name="plaatje">
            <text:p text:style-name="illustratie_id1-3-2-4-24-1-1"><draw:frame draw:style-name="illustratie_id1-3-2-4-24-1-1" text:anchor-type="paragraph" svg:width="150mm" svg:height="117.30000000000001mm"><draw:image xlink:href="Pictures/1Schermafbeelding2026-07-30144248id41f0b7f-f3e4-4788-b0f9-fa957f8e89cf.png" xlink:type="simple"/></draw:frame></text:p>
          </text:section></draw:text-box></draw:frame>
        </text:p>
          <text:p text:style-name="bezwaarschrift_al">
          <draw:frame><draw:text-box><text:section text:name="plaatje_id1-3-2-4-25-1" text:style-name="plaatje">
            <text:p text:style-name="illustratie_id1-3-2-4-25-1-1"><draw:frame draw:style-name="illustratie_id1-3-2-4-25-1-1" text:anchor-type="paragraph" svg:width="153mm" svg:height="115.3754716981132mm"><draw:image xlink:href="Pictures/Detail3i88b1e160-71d1-48a3-876b-6b019ed77a0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style:style style:family="paragraph" style:name="illustratie_id1-3-2-4-23-1-1" style:parent-style-name="Standard">
      <style:paragraph-properties style:line-spacing="0mm" style:text-autospace="none" ofo:line-height="0.001cm"/>
    </style:style>
    <style:style style:family="graphic" style:name="illustratie_id1-3-2-4-23-1-1" style:parent-style-name="Standard">
      <style:graphic-properties style:horizontal-pos="left" style:horizontal-rel="paragraph" style:vertical-pos="top" style:vertical-rel="paragraph" style:wrap="none" ofo:margin-right="3mm"/>
    </style:style>
    <style:style style:family="paragraph" style:name="illustratie_id1-3-2-4-24-1-1" style:parent-style-name="Standard">
      <style:paragraph-properties style:line-spacing="0mm" style:text-autospace="none" ofo:line-height="0.001cm"/>
    </style:style>
    <style:style style:family="graphic" style:name="illustratie_id1-3-2-4-24-1-1" style:parent-style-name="Standard">
      <style:graphic-properties style:horizontal-pos="left" style:horizontal-rel="paragraph" style:vertical-pos="top" style:vertical-rel="paragraph" style:wrap="none" ofo:margin-right="3mm"/>
    </style:style>
    <style:style style:family="paragraph" style:name="illustratie_id1-3-2-4-25-1-1" style:parent-style-name="Standard">
      <style:paragraph-properties style:line-spacing="0mm" style:text-autospace="none" ofo:line-height="0.001cm"/>
    </style:style>
    <style:style style:family="graphic" style:name="illustratie_id1-3-2-4-2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723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ddinxveen</meta:user-defined>
    <meta:user-defined meta:name="OVERHEID.Gemeente/OVERHEID.authority">Waddinxveen</meta:user-defined>
    <meta:user-defined meta:name="OVERHEID.Informatietype/DC.type">officiële publicatie</meta:user-defined>
    <meta:user-defined meta:name="OVERHEIDop.Rubriek/DC.type">verkeersbesluit of -mededeling</meta:user-defined>
    <meta:user-defined meta:name="OVERHEID.Gemeente/DCTERMS.publisher">Waddinx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ddinxveen - instellen van een maximumsnelheid van 30 km/h, het plaatsen van een Geregelde Oversteekplaats voor langzaam verkeer, het instellen begin en einde (brom-)fietspad en een voorrangsregeling op het (brom-)fietspad en de aansluitende wegen - aan Park Vredenburgh (Zuidelijke Rondweg/Beijerincklaan) te Waddinxveen</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A1</meta:user-defined>
    <meta:user-defined meta:name="OVERHEIDop.verkeersbordcode">A2</meta:user-defined>
    <meta:user-defined meta:name="OVERHEIDop.verkeersbordcode">B3</meta:user-defined>
    <meta:user-defined meta:name="OVERHEIDop.verkeersbordcode">B4</meta:user-defined>
    <meta:user-defined meta:name="OVERHEIDop.verkeersbordcode">B5</meta:user-defined>
    <meta:user-defined meta:name="OVERHEIDop.verkeersbordcode">G12a</meta:user-defined>
    <meta:user-defined meta:name="OVERHEIDop.verkeersbordcode">G12b</meta:user-defined>
    <meta:user-defined meta:name="OVERHEIDop.verkeersbordcode">J21</meta:user-defined>
    <dc:language>nl</dc:language>
    <meta:user-defined meta:name="OVERHEIDop.locatietype/OVERHEIDop.gebiedsmarkering">Weg</meta:user-defined>
    <meta:user-defined meta:name="OVERHEIDop.locatietype/OVERHEIDop.gebiedsmarkering">Weg</meta:user-defined>
    <meta:user-defined meta:name="DC.title">Verkeersbesluit voor het instellen van een maximumsnelheid van 30 km/h, het plaatsen van een geregelde oversteekplaats voor langzaam verkeer, het instellen begin en einde (brom-)fietspad en een voorrangsregeling op het (brom-)fietspad en de aansluitende wegen aan Zuidelijke Rondweg ter hoogte van de toekomstige wijk Park Vredenburgh te Waddinxveen</meta:user-defined>
    <meta:user-defined meta:name="DCTERMS.W3CDTF/DCTERMS.available">2026-08-05</meta:user-defined>
    <meta:user-defined meta:name="OVERHEIDop.externeBijlage">260723 Bebordingstekeningen VKB Zuidelijke Rondweg|exb-2026-27790</meta:user-defined>
    <meta:user-defined meta:name="DCTERMS.W3CDTF/OVERHEIDop.jaargang">2026</meta:user-defined>
    <meta:user-defined meta:name="OVERHEIDop.publicationIssue">372316</meta:user-defined>
    <meta:user-defined meta:name="OVERHEIDop.GmbID/DC.identifier">gmb-2026-372316</meta:user-defined>
    <meta:user-defined meta:name="OVERHEIDop.versieInformatie"/>
  </office:meta>
</office:document-meta>
</file>