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bouwen van een schuilstal  aan Verzoeklocatie 2026061800648, Plantloonseweg ong., perceel O, nummer 314, Kaatsheu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Plantloonseweg ong., perceel O, nummer 314, Kaatsheuvel,</text:span>
                <text:span text:style-name="nadrukcur">Verzoeklocatie 2026061800648, </text:span> het bouwen van een schuilstal  (0809Z2610370 verzonden 31-07-2026)</text:p>
              </text:list-item>
            </text:list>
            <text:p text:style-name="common-al">
            
          </text:p>
            <text:p text:style-name="common-al">
            <text:span text:style-name="nadrukvet">Bezwaar:</text:span>
          </text:p>
            <text:p text:style-name="last-al">Bent u het niet eens met dit besluit? Dien dan, binnen zes weken na bekendmaking van het besluit, een gemotiveerd bezwaarschrift in bij ons college. Tegelijkertijd kunt u de voorzieningenrechter van de Rechtbank Zeeland-West-Brabant te Breda, sector Bestuursrecht, Postbus 90006, 4800 PA Breda, verzoeken een voorlopige voorziening te treff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372311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31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31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on op Z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09Z2610370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Toestemming voor het bouwen van een schuilstal  aan Verzoeklocatie 2026061800648, Plantloonseweg ong., perceel O, nummer 314, Kaatsheuvel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311</meta:user-defined>
    <meta:user-defined meta:name="OVERHEIDop.GmbID/DC.identifier">gmb-2026-372311</meta:user-defined>
    <meta:user-defined meta:name="OVERHEIDop.versieInformatie"/>
  </office:meta>
</office:document-meta>
</file>