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vervangen van MS en LS kabels aan de Van Ketwich Verschuurlaan, Moddermanlaan, Van Starkenborghstraat en Panhuysstraat te Gr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vervangen van MS en LS kabels aan Van Ketwich Verschuurlaan 38  te Groningen  Van Ketwich Verschuurln., Moddermanln., Van Starkenborghstrt. en Panhuysstrt </text:span>
          </text:p>
            <text:p text:style-name="common-al">De gemeente Groningen heeft een aanvraag voor een omgevingsvergunning reguliere procedure ontvangen. De vergunning is aangevraagd voor het vervangen van MS en LS kabels aan Van Ketwich Verschuurlaan 38  te Groningen  Van Ketwich Verschuurln., Moddermanln., Van Starkenborghstrt. en Panhuysstrt , dossiernummer GRN-00039095 </text:p>
            <text:p text:style-name="common-al">De volgende activiteiten zijn aangevraagd: </text:p>
            <text:p text:style-name="common-al">- Werk, niet zijnde bouwwerk, of werkzaamheid uitvoeren</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30-07-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227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7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7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GRN-00039095</meta:user-defined>
    <dc:language>nl</dc:language>
    <meta:user-defined meta:name="OVERHEIDop.locatietype/OVERHEIDop.gebiedsmarkering">Vlak</meta:user-defined>
    <meta:user-defined meta:name="DC.title">Kennisgeving aanvraag omgevingsvergunning reguliere procedure, het vervangen van MS en LS kabels aan de Van Ketwich Verschuurlaan, Moddermanlaan, Van Starkenborghstraat en Panhuysstraat te Groningen</meta:user-defined>
    <meta:user-defined meta:name="OVERHEIDop.datumEindeReactietermijn">2026-09-11</meta:user-defined>
    <meta:user-defined meta:name="OVERHEIDop.terinzageleggingBG">https://groningen.lokalebekendmakingen.nl/case/1:9822:304546</meta:user-defined>
    <meta:user-defined meta:name="DCTERMS.W3CDTF/DCTERMS.available">2026-08-04</meta:user-defined>
    <meta:user-defined meta:name="DCTERMS.W3CDTF/OVERHEIDop.jaargang">2026</meta:user-defined>
    <meta:user-defined meta:name="OVERHEIDop.publicationIssue">372278</meta:user-defined>
    <meta:user-defined meta:name="OVERHEIDop.GmbID/DC.identifier">gmb-2026-372278</meta:user-defined>
    <meta:user-defined meta:name="OVERHEIDop.versieInformatie"/>
  </office:meta>
</office:document-meta>
</file>