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uitbreiden van bestaande bedrijfspand, Sontweg 15, 9723 AT Groningen, Verzoeklocatie 20260724016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uitbreiden van bestaande bedrijfspand aan Sontweg 15  te Groningen  Verzoeklocatie 2026072401644 </text:span>
          </text:p>
            <text:p text:style-name="common-al">De gemeente Groningen heeft een aanvraag voor een omgevingsvergunning reguliere procedure ontvangen. De vergunning is aangevraagd voor het uitbreiden van bestaande bedrijfspand aan Sontweg 15  te Groningen  Verzoeklocatie 2026072401644 , dossiernummer GRN-00038930 </text:p>
            <text:p text:style-name="common-al">De volgende activiteiten zijn aangevraagd: </text:p>
            <text:p text:style-name="common-al">- Bouwactiviteit (technisch)</text:p>
            <text:p text:style-name="common-al"/>
            <text:p text:style-name="common-al">- Bouwactiviteit (omgevingsplan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227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8930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uitbreiden van bestaande bedrijfspand, Sontweg 15, 9723 AT Groningen, Verzoeklocatie 2026072401644</meta:user-defined>
    <meta:user-defined meta:name="OVERHEIDop.datumEindeReactietermijn">2026-09-11</meta:user-defined>
    <meta:user-defined meta:name="OVERHEIDop.terinzageleggingBG">https://groningen.lokalebekendmakingen.nl/case/1:9822:30452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76</meta:user-defined>
    <meta:user-defined meta:name="OVERHEIDop.GmbID/DC.identifier">gmb-2026-372276</meta:user-defined>
    <meta:user-defined meta:name="OVERHEIDop.versieInformatie"/>
  </office:meta>
</office:document-meta>
</file>