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elenaveenseweg 1, 5975MS Sevenum, aangevraagde Omgevingsvergunning (31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legaliseren van een reeds bestaande verbouwing op de verdieping betreft de volgende activiteit(en)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  <text:list-item text:style-override="id1-3-2-1-1-4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225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5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5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11864</meta:user-defined>
    <meta:user-defined meta:name="DCTERMS.abstract">Betreft: Aanvraag op locatie Helenaveenseweg 1, 5975MS Sevenum</meta:user-defined>
    <dc:language>nl</dc:language>
    <meta:user-defined meta:name="OVERHEIDop.locatietype/OVERHEIDop.gebiedsmarkering">Punt</meta:user-defined>
    <meta:user-defined meta:name="DC.title">Helenaveenseweg 1, 5975MS Sevenum, aangevraagde Omgevingsvergunning (31 juli 2026)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259</meta:user-defined>
    <meta:user-defined meta:name="OVERHEIDop.GmbID/DC.identifier">gmb-2026-372259</meta:user-defined>
    <meta:user-defined meta:name="OVERHEIDop.versieInformatie"/>
  </office:meta>
</office:document-meta>
</file>