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zoek Omgevingsvergunning, Schoolweg 3, 8181RD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oek omgevingsvergunning:</text:span>
          </text:p>
            <text:p text:style-name="common-al">Schoolweg 3 in Heerde, voor het uitbreiden van de woning, ontvangen op 30 juli 2026 (zaaknummer R2026-02024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722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2026-02024</meta:user-defined>
    <meta:user-defined meta:name="DCTERMS.abstract">Betreft: Aanvraag op locatie Schoolweg 3, 8181RD Heerde</meta:user-defined>
    <dc:language>nl</dc:language>
    <meta:user-defined meta:name="OVERHEIDop.locatietype/OVERHEIDop.gebiedsmarkering">Vlak</meta:user-defined>
    <meta:user-defined meta:name="DC.title">Kennisgeving ontvangst verzoek Omgevingsvergunning, Schoolweg 3, 8181RD Heerd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2253</meta:user-defined>
    <meta:user-defined meta:name="OVERHEIDop.GmbID/DC.identifier">gmb-2026-372253</meta:user-defined>
    <meta:user-defined meta:name="OVERHEIDop.versieInformatie"/>
  </office:meta>
</office:document-meta>
</file>