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Appelhaven 1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hebben in de publicatie van 19 maart 2024 bekend gemaakt dat zij de termijn voor het behandelen van de aanvraag omgevingsvergunning met zes weken hebben verlengd.</text:p>
            <text:p text:style-name="common-al"/>
            <text:p text:style-name="common-al">
            <text:span text:style-name="nadrukvet">RECTIFICATIE</text:span>
          </text:p>
            <text:p text:style-name="common-al">Burgemeester en wethouders hebben in de publicatie van 2 juli 2026 bekend gemaakt dat zij de aanvraag voor een omgevingsvergunning hebben ontvangen voor plaatsen hybride warmtepomp op de locatie</text:p>
            <text:p text:style-name="common-al"/>
            <text:p text:style-name="common-al">Appelhaven 1</text:p>
            <text:p text:style-name="common-al">Ingediend 25 juni 2026</text:p>
            <text:p text:style-name="common-al"/>
            <text:p text:style-name="common-al">Dit was onjuist. Het moet zijn:</text:p>
            <text:p text:style-name="common-al">Appelhaven 1, plaatsen warmtepomp en zonnepanelen</text:p>
            <text:p text:style-name="common-al">Ingediend 25 juni 2026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7224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4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4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RECTIFICATIE Appelhaven 1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2248</meta:user-defined>
    <meta:user-defined meta:name="OVERHEIDop.GmbID/DC.identifier">gmb-2026-372248</meta:user-defined>
    <meta:user-defined meta:name="OVERHEIDop.versieInformatie"/>
  </office:meta>
</office:document-meta>
</file>