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aanpassen van het OV-net door middel van open ontgraving, Herbertslaan 1 2264 EL Leidschendam - kenmerk 24358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aanpassen van het OV-net door middel van open ontgraving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Werk, niet zijnde bouwwerk, of werkzaamheid uitvoeren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31 jul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222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35805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verleend voor het aanpassen van het OV-net door middel van open ontgraving, Herbertslaan 1 2264 EL Leidschendam - kenmerk 2435805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26</meta:user-defined>
    <meta:user-defined meta:name="OVERHEIDop.GmbID/DC.identifier">gmb-2026-372226</meta:user-defined>
    <meta:user-defined meta:name="OVERHEIDop.versieInformatie"/>
  </office:meta>
</office:document-meta>
</file>