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Dorpsstraat 33 tot aan Dorpsstraat nummer 9 Loenen aan de Vecht - Diner en Blanc Dorpsstraat Loenen aan de Vecht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Diner en Blanc Dorpsstraat Loenen aan de Vecht d.d. 05-09-2026 op de locatie Dorpsstraat 33 tot aan Dorpsstraat nummer 9 Loenen aan de Vecht.</text:p>
            <text:p text:style-name="common-al">Datum besluit: 30 juli 2026</text:p>
            <text:p text:style-name="common-al">Zaaknummer: Z2026-00001598</text:p>
            <text:p text:style-name="common-al">U kunt bezwaar maken tot en met 11 september 2026</text:p>
            <text:p text:style-name="common-al">
            <text:span text:style-name="nadrukvet">Inzien</text:span>
          </text:p>
            <text:p text:style-name="common-al">U kunt de documenten met zaaknummer Z2026-00001598 tot 11 september 2026 inzien. Dit kan via de knop 'Bekijk documenten' aan de linkerkant van deze pagina, onder het kopje 'Extra informatie'. U kunt ook de link jeleefomgeving.nl/inzien/823214527/95b21d31-876b-4ada-a15c-a100b57c460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221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598</meta:user-defined>
    <meta:user-defined meta:name="DCTERMS.abstract">Betreft: Besluit op locatie Dorpsstraat 33 tot aan Dorpsstraat nummer 9 Loenen aan de Vecht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Dorpsstraat 33 tot aan Dorpsstraat nummer 9 Loenen aan de Vecht - Diner en Blanc Dorpsstraat Loenen aan de Vecht d.d. 05-09-2026</meta:user-defined>
    <meta:user-defined meta:name="OVERHEIDop.datumEindeReactietermijn">2026-09-11</meta:user-defined>
    <meta:user-defined meta:name="OVERHEIDop.terinzageleggingBG">https://jeleefomgeving.nl/inzien/823214527/95b21d31-876b-4ada-a15c-a100b57c4600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10</meta:user-defined>
    <meta:user-defined meta:name="OVERHEIDop.GmbID/DC.identifier">gmb-2026-372210</meta:user-defined>
    <meta:user-defined meta:name="OVERHEIDop.versieInformatie"/>
  </office:meta>
</office:document-meta>
</file>