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1110930ia61ef30c-0cea-4ef6-95af-57f5e052757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stiging recht van opstal voor een transformatorstation nabij de Wilgenlaan 81 te Zwanenburg</text:p>
      <text:section text:name="zakelijke-mededeling_id1-3-2" text:style-name="zakelijke-mededeling">
        <text:section text:name="zakelijke-mededeling-tekst_id1-3-2-1" text:style-name="zakelijke-mededeling-tekst">
          <text:section text:name="tekst_id1-3-2-1-1" text:style-name="tekst">
            <text:p text:style-name="common-al">De gemeente Haarlemmermeer is voornemens een overeenkomst tot vestiging van een recht van opstal aan te gaan met Liander N.V. ten behoeve van de realisatie van een transformatorstation nabij de locatie plaatselijk bekend Wilgenlaan 81 te Zwanenburg. Het recht van opstal wordt gevestigd op het perceel kadastraal bekend gemeente Haarlemmermeer, sectie A, nummer 10472 (gedeeltelijk), groot circa 37 m² en is aangegeven op onderstaande tekening. </text:p>
            <text:p text:style-name="common-al">
            <text:span text:style-name="nadrukcur">Afbeelding: locatie opstalrecht </text:span>
          </text:p>
            <text:p text:style-name="common-al">
            <draw:frame><draw:text-box><text:section text:name="plaatje_id1-3-2-1-1-3-1" text:style-name="plaatje">
              <text:p text:style-name="illustratie_id1-3-2-1-1-3-1-1"><draw:frame draw:style-name="illustratie_id1-3-2-1-1-3-1-1" text:anchor-type="paragraph" svg:width="153mm" svg:height="101.23018867924526mm"><draw:image xlink:href="Pictures/Schermafbeelding2026-07-31110930ia61ef30c-0cea-4ef6-95af-57f5e0527575.png" xlink:type="simple"/></draw:frame></text:p>
            </text:section></draw:text-box></draw:frame>
          </text:p>
            <text:p text:style-name="common-al">De beoogde locatie is door partijen als geschikt aangemerkt voor de realisatie van een transformatorstation. Vaststaat dat de beoogde opstalhouder Liander N.V., als aangewezen regionale netbeheerder voor het gebied waarin de gemeente Haarlemmermeer is gelegen, de enige serieuze kandidaat is om de energievoorziening op deze locatie te realiseren. Hiermee wordt het algemeen belang gediend. </text:p>
            <text:p text:style-name="common-al">Het feit dat een voornemen tot vestiging van een recht van opstal bekend wordt gemaakt, betekent niet dat de gemeente al definitief tot vestiging van een recht van opstal besloten heeft. Ook betekent het niet dat met de beoogde opstalhouder al volledige overeenstemming is bereikt of dat zeker is dat die zal worden bereikt.</text:p>
            <text:p text:style-name="common-al">
            <text:span text:style-name="nadrukondlijn">Vragen over het recht van opstal of transformatorstation</text:span>
          </text:p>
            <text:p text:style-name="common-al">De gemeente zal na een wachttijd van 20 kalenderdagen na de datum van deze publicatie uitvoering geven aan haar voornemen. Voor vragen over het vestigen van het recht van opstal kunt u terecht bij de gemeente. U kunt contact opnemen met mevrouw M.M. van Drie via het e-mailadres: </text:p>
            <text:p text:style-name="common-al">
            <text:a xlink:href="mailto:melissa.van.drie@haarlemmermeer.nl" xlink:type="simple">
              <text:span text:style-name="nadrukondlijn">melissa.van.drie@haarlemmermeer.nl</text:span>
            </text:a>
          </text:p>
            <text:p text:style-name="common-al">Voor vragen over de eigenschappen van het transformatorstation kunt u op de website van Liander terecht: <text:a xlink:href="https://www.liander.nl/elektriciteitshuisjes" xlink:type="simple"><text:span text:style-name="nadrukondlijn">https://www.liander.nl/elektriciteitshuisjes</text:span></text:a>. Daar vindt u de antwoorden op veel gestelde vragen over transformatorstations</text:p>
            <text:p text:style-name="common-al">
            <text:span text:style-name="nadrukondlijn">Bezwaar is niet mogelijk</text:span>
          </text:p>
            <text:p text:style-name="last-al">Het is niet mogelijk om bezwaar te maken tegen het vestigen van het recht van opstal. Met deze publicatie wordt enkel en alleen getracht te voldoen aan het Didam-arres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218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estiging recht van opstal voor een transformatorstation nabij de Wilgenlaan 81 te Zwanenburg</meta:user-defined>
    <meta:user-defined meta:name="DCTERMS.W3CDTF/DCTERMS.available">2026-08-05</meta:user-defined>
    <meta:user-defined meta:name="DCTERMS.W3CDTF/OVERHEIDop.jaargang">2026</meta:user-defined>
    <meta:user-defined meta:name="OVERHEIDop.publicationIssue">372183</meta:user-defined>
    <meta:user-defined meta:name="OVERHEIDop.GmbID/DC.identifier">gmb-2026-372183</meta:user-defined>
    <meta:user-defined meta:name="OVERHEIDop.versieInformatie"/>
  </office:meta>
</office:document-meta>
</file>