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vangen voor het houden van Wiekend Weiland Festival op 2 t/m 4 oktober 2026 op de locatie weiland aan de Molenallee,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31 juli 2026</text:p>
            <text:p text:style-name="common-al">Kenmerk: Z2026-00001441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9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7217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7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7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441</meta:user-defined>
    <meta:user-defined meta:name="DCTERMS.abstract">weiland aan de Molenallee, Wilp</meta:user-defined>
    <dc:language>nl</dc:language>
    <meta:user-defined meta:name="OVERHEIDop.locatietype/OVERHEIDop.gebiedsmarkering">Vlak</meta:user-defined>
    <meta:user-defined meta:name="DC.title">Aanvraag ontvangen voor het houden van Wiekend Weiland Festival op 2 t/m 4 oktober 2026 op de locatie weiland aan de Molenallee, Wilp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177</meta:user-defined>
    <meta:user-defined meta:name="OVERHEIDop.GmbID/DC.identifier">gmb-2026-372177</meta:user-defined>
    <meta:user-defined meta:name="OVERHEIDop.versieInformatie"/>
  </office:meta>
</office:document-meta>
</file>