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herinrichten van de Steeweg in combinatie met de volkstuin in Yerseke,  t.h.v. Steeweg 38 tm 56 in Yerseke (perceel RMW, sectie V,  nummers 232, 233 en 463)</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herinrichten van de Steeweg in combinatie met de volkstuin in Yerseke op de locatie t.h.v. Steeweg 38 tm 56 in Yerseke (perceel RMW, sectie V, nummers 232, 233 en 463). He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uitvoeren van een werk of werkzaamheid</text:p>
              </text:list-item>
            </text:list>
            <text:p text:style-name="common-al">De aanvraag is geregistreerd onder zaaknummer Z2026-000562.</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6 mei 2026. De gemeente Reimerswaal neemt daarover waarschijnlijk uiterlijk 21 juli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216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562</meta:user-defined>
    <meta:user-defined meta:name="DCTERMS.abstract">Voor: het herinrichten van de Steeweg in combinatie met de volkstuin in Yerseke. Locatie:  t.h.v. Steeweg 38 tm 56 in Yerseke (perceel RMW, sectie V, nummers 232, 233 en 463). Datum ontvangst: 26 mei 2026.</meta:user-defined>
    <dc:language>nl</dc:language>
    <meta:user-defined meta:name="OVERHEIDop.locatietype/OVERHEIDop.gebiedsmarkering">Vlak</meta:user-defined>
    <meta:user-defined meta:name="DC.title">Ingediende aanvraag vergunning voor het herinrichten van de Steeweg in combinatie met de volkstuin in Yerseke,  t.h.v. Steeweg 38 tm 56 in Yerseke (perceel RMW, sectie V,  nummers 232, 233 en 463)</meta:user-defined>
    <meta:user-defined meta:name="DCTERMS.W3CDTF/DCTERMS.available">2026-08-04</meta:user-defined>
    <meta:user-defined meta:name="DCTERMS.W3CDTF/OVERHEIDop.jaargang">2026</meta:user-defined>
    <meta:user-defined meta:name="OVERHEIDop.publicationIssue">372163</meta:user-defined>
    <meta:user-defined meta:name="OVERHEIDop.GmbID/DC.identifier">gmb-2026-372163</meta:user-defined>
    <meta:user-defined meta:name="OVERHEIDop.versieInformatie"/>
  </office:meta>
</office:document-meta>
</file>