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opslag en berging aan Garderbroekerweg 62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89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30 juli 2026. De gemeente Barneveld neemt daarover waarschijnlijk binnen 8 weken na 30 juli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214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4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4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opslag en berging aan Garderbroekerweg 62 Kootwijkerbroe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145</meta:user-defined>
    <meta:user-defined meta:name="OVERHEIDop.GmbID/DC.identifier">gmb-2026-372145</meta:user-defined>
    <meta:user-defined meta:name="OVERHEIDop.versieInformatie"/>
  </office:meta>
</office:document-meta>
</file>