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erker aan Brummelkamperweg 22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88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0 juli 2026. De gemeente Barneveld neemt daarover waarschijnlijk binnen 8 weken na 30 juli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213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realiseren van een erker aan Brummelkamperweg 22 Barnevel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39</meta:user-defined>
    <meta:user-defined meta:name="OVERHEIDop.GmbID/DC.identifier">gmb-2026-372139</meta:user-defined>
    <meta:user-defined meta:name="OVERHEIDop.versieInformatie"/>
  </office:meta>
</office:document-meta>
</file>