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Pascalstraat 8 Barneveld, gereedmelding bouw bedrijfspand (2024W020269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77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7213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3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3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Pascalstraat 8 Barneveld, gereedmelding bouw bedrijfspand (2024W020269).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137</meta:user-defined>
    <meta:user-defined meta:name="OVERHEIDop.GmbID/DC.identifier">gmb-2026-372137</meta:user-defined>
    <meta:user-defined meta:name="OVERHEIDop.versieInformatie"/>
  </office:meta>
</office:document-meta>
</file>