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Maatwerkvoorschrift, Garderbroekerweg 208 Kootwijkerbroek, maatwerkvoorschriften EOS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6MV0018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30 juli 2026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7212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2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12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Maatwerkvoorschrift, Garderbroekerweg 208 Kootwijkerbroek, maatwerkvoorschriften EOS.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121</meta:user-defined>
    <meta:user-defined meta:name="OVERHEIDop.GmbID/DC.identifier">gmb-2026-372121</meta:user-defined>
    <meta:user-defined meta:name="OVERHEIDop.versieInformatie"/>
  </office:meta>
</office:document-meta>
</file>