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oge Valkseweg 96-98 Lunteren, het wijzigen van de veebezett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0994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211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oge Valkseweg 96-98 Lunteren, het wijzigen van de veebezetting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17</meta:user-defined>
    <meta:user-defined meta:name="OVERHEIDop.GmbID/DC.identifier">gmb-2026-372117</meta:user-defined>
    <meta:user-defined meta:name="OVERHEIDop.versieInformatie"/>
  </office:meta>
</office:document-meta>
</file>