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1105149i32c79a5d-0b1d-4096-9e6c-7a861a7dd77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elraam 12 te Vijfhuizen</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strook snippergroen, deel uitmakend van het kadastrale perceel Haarlemmermeer, sectie AC, nummer 2356 (gedeeltelijk), grootte 15 m2, te verkopen aan de eigenaar van de aangrenzende woning aan de Telraam 12 te Vijfhuizen ten behoeve van een tuinuitbreiding. De beoogde koper is de enige geschikte gegadigde op basis van de uitgangspunten zoals opgenomen in het tuinuitgiftebeleid (Raadsvoorstel 7502314).</text:p>
            <text:p text:style-name="common-al">De gemeente zal na een wachttijd van minimaal twintig kalenderdagen na de datum van deze publicatie uitvoering geven aan haar voornemen. Als u daar vragen of opmerkingen over heeft, kunt u contact opnemen met team gebruik gemeentegrond via <text:a xlink:href="mailto:grondgebruikjongerewijken@haarlemmermeer.nl" xlink:type="simple"><text:span text:style-name="nadrukondlijn">grondgebruikjongerewijken@haarlemmermeer.nl</text:span></text:a>.</text:p>
            <text:p text:style-name="common-al">Het feit dat dit voornemen tot verkoop bekend wordt gemaakt, betekent niet dat de gemeente al definitief tot verkoop besloten heeft. Ook betekent het niet dat met de beoogde koper al volledige overeenstemming is bereikt of dat zeker is dat die zal worden bereikt.</text:p>
            <text:p text:style-name="last-al">
            <draw:frame><draw:text-box><text:section text:name="plaatje_id1-3-2-1-1-4-1" text:style-name="plaatje">
              <text:p text:style-name="illustratie_id1-3-2-1-1-4-1-1"><draw:frame draw:style-name="illustratie_id1-3-2-1-1-4-1-1" text:anchor-type="paragraph" svg:width="153mm" svg:height="114.50943396226414mm"><draw:image xlink:href="Pictures/Schermafbeelding2026-07-31105149i32c79a5d-0b1d-4096-9e6c-7a861a7dd773.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21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Telraam 12 te Vijfhuizen</meta:user-defined>
    <meta:user-defined meta:name="DCTERMS.W3CDTF/DCTERMS.available">2026-08-05</meta:user-defined>
    <meta:user-defined meta:name="DCTERMS.W3CDTF/OVERHEIDop.jaargang">2026</meta:user-defined>
    <meta:user-defined meta:name="OVERHEIDop.publicationIssue">372105</meta:user-defined>
    <meta:user-defined meta:name="OVERHEIDop.GmbID/DC.identifier">gmb-2026-372105</meta:user-defined>
    <meta:user-defined meta:name="OVERHEIDop.versieInformatie"/>
  </office:meta>
</office:document-meta>
</file>