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vangen van ramen op de locatie Korte Strikstraat 4 te Zaltbommel zaaknummer ODR2611128</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het vervangen van ramen aan de Korte Strikstraat 4 te Zalt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9 juli 2026. De gemeente neemt daarover waarschijnlijk 23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210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rvangen van ramen op de locatie Korte Strikstraat 4 te Zaltbommel zaaknummer ODR2611128</meta:user-defined>
    <meta:user-defined meta:name="DCTERMS.W3CDTF/DCTERMS.available">2026-08-04</meta:user-defined>
    <meta:user-defined meta:name="DCTERMS.W3CDTF/OVERHEIDop.jaargang">2026</meta:user-defined>
    <meta:user-defined meta:name="OVERHEIDop.publicationIssue">372104</meta:user-defined>
    <meta:user-defined meta:name="OVERHEIDop.GmbID/DC.identifier">gmb-2026-372104</meta:user-defined>
    <meta:user-defined meta:name="OVERHEIDop.versieInformatie"/>
  </office:meta>
</office:document-meta>
</file>