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intrekking omgevingsvergunning Binnenweg 4 5757PD Li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-07-2026 het besluit genomen op de aanvraag om de  omgevingsvergunning voor de  milieubelastende activiteit (MBA) op de locatie Binnenweg 4 5757PD Liessel in te trekken. De zaak is geregistreerd onder nummer HZ-2025-0304. Een ontwerpbesluit heeft ter inzage gelegen. Hiertegen zijn<text:span text:style-name="nadrukvet"> geen</text:span> zienswijzen ingediend. Het besluit gaat over de activiteit(en):</text:p>
            <text:p text:style-name="common-al">Milieu</text:p>
            <text:p text:style-name="common-al">
            <text:span text:style-name="nadrukvet">Inzage</text:span>
          </text:p>
            <text:p text:style-name="common-al">Het intrekkings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roep aantekenen tegen het besluit. U dient daartoe een beroepschrift in te dienen bij de Rechtbank Oost-Brabant, afdeling Bestuursrecht, postbus 90125, 5200 MA 's-Hertogenbosch. De termijn voor het indienen van een beroepschrift start op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7209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HZ-2025-0304</meta:user-defined>
    <meta:user-defined meta:name="DCTERMS.abstract">Het gedeeltelijk intrekken van de omgevingsvergunning milieubelastende activiteit (MBA)</meta:user-defined>
    <dc:language>nl</dc:language>
    <meta:user-defined meta:name="OVERHEIDop.locatietype/OVERHEIDop.gebiedsmarkering">Vlak</meta:user-defined>
    <meta:user-defined meta:name="DC.title">Kennisgeving besluit intrekking omgevingsvergunning Binnenweg 4 5757PD Liessel</meta:user-defined>
    <meta:user-defined meta:name="OVERHEIDop.datumEindeReactietermijn">2026-09-14</meta:user-defined>
    <meta:user-defined meta:name="OVERHEIDop.terinzageleggingBG">https://mijnpublicaties.nl/Publicatie/5fbfd85f-e07b-498d-4a1e-08dee7b74b38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96</meta:user-defined>
    <meta:user-defined meta:name="OVERHEIDop.GmbID/DC.identifier">gmb-2026-372096</meta:user-defined>
    <meta:user-defined meta:name="OVERHEIDop.versieInformatie"/>
  </office:meta>
</office:document-meta>
</file>